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vc Requester Contract" office:value-type="string">
            <text:p>Svc Requester Contract</text:p>
          </table:table-cell>
          <table:table-cell office:string-value="Imbalance Period" office:value-type="string">
            <text:p>Imbalance Period</text:p>
          </table:table-cell>
          <table:table-cell office:string-value="Statement Date/Time" office:value-type="string">
            <text:p>Statement Date/Time</text:p>
          </table:table-cell>
          <table:table-cell office:string-value="Operational Impact Area" office:value-type="string">
            <text:p>Operational Impact Area</text:p>
          </table:table-cell>
          <table:table-cell office:string-value="Contract Holder (DUNS)" office:value-type="string">
            <text:p>Contract Holder (DUNS)</text:p>
          </table:table-cell>
          <table:table-cell office:string-value="Contract Holder Name" office:value-type="string">
            <text:p>Contract Holder Name</text:p>
          </table:table-cell>
          <table:table-cell office:string-value="Svc Requester (DUNS)" office:value-type="string">
            <text:p>Svc Requester (DUNS)</text:p>
          </table:table-cell>
          <table:table-cell office:string-value="Svc Requester Name" office:value-type="string">
            <text:p>Svc Requester Name</text:p>
          </table:table-cell>
          <table:table-cell office:string-value="Svc Requester Contact Name" office:value-type="string">
            <text:p>Svc Requester Contact Name</text:p>
          </table:table-cell>
          <table:table-cell office:string-value="Svc Requester Phone" office:value-type="string">
            <text:p>Svc Requester Phone</text:p>
          </table:table-cell>
          <table:table-cell office:string-value="Posted Imbalance Qty" office:value-type="string">
            <text:p>Posted Imbalance Qty</text:p>
          </table:table-cell>
          <table:table-cell office:string-value="Imbalance Type" office:value-type="string">
            <text:p>Imbalance Type</text:p>
          </table:table-cell>
          <table:table-cell office:string-value="Imbalance Direction Desc" office:value-type="string">
            <text:p>Imbalance Direction Desc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15T11:51:33</meta:creation-date>
    <meta:editing-cycles>1</meta:editing-cycles>
    <dc:language>en</dc:language>
    <dc:creator>ZETHOU-WWEXT01P$</dc:creator>
    <dc:date>2026-08-15T11:51:33</dc:date>
    <meta:editing-duration>PT0.004S</meta:editing-duration>
  </office:meta>
</office:document-meta>
</file>