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  <table:table-row>
          <table:table-cell office:string-value="Waste Heat Recovery" office:value-type="string">
            <text:p>Waste Heat Recovery</text:p>
          </table:table-cell>
          <table:table-cell office:string-value="Feb  1 2023 10:40AM" office:value-type="string">
            <text:p>Feb <text:s text:c="1"/>1 2023 10:40AM</text:p>
          </table:table-cell>
          <table:table-cell office:string-value="Feb  1 2023 10:37AM" office:value-type="string">
            <text:p>Feb <text:s text:c="1"/>1 2023 10:37AM</text:p>
          </table:table-cell>
          <table:table-cell office:string-value="Until further notice" office:value-type="string">
            <text:p>Until further notice</text:p>
          </table:table-cell>
          <table:table-cell office:string-value="93109" office:value-type="string">
            <text:p>93109</text:p>
          </table:table-cell>
          <table:table-cell office:string-value="Waste Heat Recovery" office:value-type="string">
            <text:p>Waste Heat Recovery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5T05:44:35</meta:creation-date>
    <meta:editing-cycles>1</meta:editing-cycles>
    <dc:language>en</dc:language>
    <dc:creator>ZETHOU-WWEXT02P$</dc:creator>
    <dc:date>2026-08-15T05:44:35</dc:date>
    <meta:editing-duration>PT0.005S</meta:editing-duration>
  </office:meta>
</office:document-meta>
</file>