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7:43PM" office:value-type="string">
            <text:p>Aug 14 2026 <text:s text:c="1"/>7:43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20001" office:value-type="string">
            <text:p>120001</text:p>
          </table:table-cell>
          <table:table-cell office:string-value="ATOKA 2 POINT GROUP" office:value-type="string">
            <text:p>ATOKA 2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7:43PM" office:value-type="string">
            <text:p>Aug 14 2026 <text:s text:c="1"/>7:43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20002" office:value-type="string">
            <text:p>120002</text:p>
          </table:table-cell>
          <table:table-cell office:string-value="EL PASO BLANCO I/C" office:value-type="string">
            <text:p>EL PASO BLANCO I/C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7:43PM" office:value-type="string">
            <text:p>Aug 14 2026 <text:s text:c="1"/>7:43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20000" office:value-type="string">
            <text:p>120000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7:43PM" office:value-type="string">
            <text:p>Aug 14 2026 <text:s text:c="1"/>7:43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99" office:value-type="string">
            <text:p>119999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6:35PM" office:value-type="string">
            <text:p>Aug 14 2026 <text:s text:c="1"/>6:35PM</text:p>
          </table:table-cell>
          <table:table-cell office:string-value="Aug 15 2026  9:00AM" office:value-type="string">
            <text:p>Aug 15 2026 <text:s text:c="1"/>9:00AM</text:p>
          </table:table-cell>
          <table:table-cell office:string-value="Aug 16 2026  8:59AM" office:value-type="string">
            <text:p>Aug 16 2026 <text:s text:c="1"/>8:59AM</text:p>
          </table:table-cell>
          <table:table-cell office:string-value="119997" office:value-type="string">
            <text:p>119997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6:35PM" office:value-type="string">
            <text:p>Aug 14 2026 <text:s text:c="1"/>6:35PM</text:p>
          </table:table-cell>
          <table:table-cell office:string-value="Aug 15 2026  9:00AM" office:value-type="string">
            <text:p>Aug 15 2026 <text:s text:c="1"/>9:00AM</text:p>
          </table:table-cell>
          <table:table-cell office:string-value="Aug 16 2026  8:59AM" office:value-type="string">
            <text:p>Aug 16 2026 <text:s text:c="1"/>8:59AM</text:p>
          </table:table-cell>
          <table:table-cell office:string-value="119998" office:value-type="string">
            <text:p>119998</text:p>
          </table:table-cell>
          <table:table-cell office:string-value="3 BEAR LEA" office:value-type="string">
            <text:p>3 BEAR LEA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6:35PM" office:value-type="string">
            <text:p>Aug 14 2026 <text:s text:c="1"/>6:35PM</text:p>
          </table:table-cell>
          <table:table-cell office:string-value="Aug 15 2026  9:00AM" office:value-type="string">
            <text:p>Aug 15 2026 <text:s text:c="1"/>9:00AM</text:p>
          </table:table-cell>
          <table:table-cell office:string-value="Aug 16 2026  8:59AM" office:value-type="string">
            <text:p>Aug 16 2026 <text:s text:c="1"/>8:59AM</text:p>
          </table:table-cell>
          <table:table-cell office:string-value="119996" office:value-type="string">
            <text:p>119996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6:35PM" office:value-type="string">
            <text:p>Aug 14 2026 <text:s text:c="1"/>6:35PM</text:p>
          </table:table-cell>
          <table:table-cell office:string-value="Aug 15 2026  9:00AM" office:value-type="string">
            <text:p>Aug 15 2026 <text:s text:c="1"/>9:00AM</text:p>
          </table:table-cell>
          <table:table-cell office:string-value="Aug 16 2026  8:59AM" office:value-type="string">
            <text:p>Aug 16 2026 <text:s text:c="1"/>8:59AM</text:p>
          </table:table-cell>
          <table:table-cell office:string-value="119995" office:value-type="string">
            <text:p>119995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3:13PM" office:value-type="string">
            <text:p>Aug 14 2026 <text:s text:c="1"/>3:13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93" office:value-type="string">
            <text:p>119993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3:13PM" office:value-type="string">
            <text:p>Aug 14 2026 <text:s text:c="1"/>3:13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94" office:value-type="string">
            <text:p>119994</text:p>
          </table:table-cell>
          <table:table-cell office:string-value="ATOKA 2 POINT GROUP" office:value-type="string">
            <text:p>ATOKA 2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3:13PM" office:value-type="string">
            <text:p>Aug 14 2026 <text:s text:c="1"/>3:13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92" office:value-type="string">
            <text:p>119992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1:37PM" office:value-type="string">
            <text:p>Aug 14 2026 <text:s text:c="1"/>1:37PM</text:p>
          </table:table-cell>
          <table:table-cell office:string-value="Aug 15 2026  9:00AM" office:value-type="string">
            <text:p>Aug 15 2026 <text:s text:c="1"/>9:00AM</text:p>
          </table:table-cell>
          <table:table-cell office:string-value="Aug 16 2026  8:59AM" office:value-type="string">
            <text:p>Aug 16 2026 <text:s text:c="1"/>8:59AM</text:p>
          </table:table-cell>
          <table:table-cell office:string-value="119989" office:value-type="string">
            <text:p>119989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1:37PM" office:value-type="string">
            <text:p>Aug 14 2026 <text:s text:c="1"/>1:37PM</text:p>
          </table:table-cell>
          <table:table-cell office:string-value="Aug 15 2026  9:00AM" office:value-type="string">
            <text:p>Aug 15 2026 <text:s text:c="1"/>9:00AM</text:p>
          </table:table-cell>
          <table:table-cell office:string-value="Aug 16 2026  8:59AM" office:value-type="string">
            <text:p>Aug 16 2026 <text:s text:c="1"/>8:59AM</text:p>
          </table:table-cell>
          <table:table-cell office:string-value="119990" office:value-type="string">
            <text:p>119990</text:p>
          </table:table-cell>
          <table:table-cell office:string-value="3 BEAR LEA" office:value-type="string">
            <text:p>3 BEAR LEA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1:37PM" office:value-type="string">
            <text:p>Aug 14 2026 <text:s text:c="1"/>1:37PM</text:p>
          </table:table-cell>
          <table:table-cell office:string-value="Aug 15 2026  9:00AM" office:value-type="string">
            <text:p>Aug 15 2026 <text:s text:c="1"/>9:00AM</text:p>
          </table:table-cell>
          <table:table-cell office:string-value="Aug 16 2026  8:59AM" office:value-type="string">
            <text:p>Aug 16 2026 <text:s text:c="1"/>8:59AM</text:p>
          </table:table-cell>
          <table:table-cell office:string-value="119988" office:value-type="string">
            <text:p>119988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1:36PM" office:value-type="string">
            <text:p>Aug 14 2026 <text:s text:c="1"/>1:36PM</text:p>
          </table:table-cell>
          <table:table-cell office:string-value="Aug 15 2026  9:00AM" office:value-type="string">
            <text:p>Aug 15 2026 <text:s text:c="1"/>9:00AM</text:p>
          </table:table-cell>
          <table:table-cell office:string-value="Aug 16 2026  8:59AM" office:value-type="string">
            <text:p>Aug 16 2026 <text:s text:c="1"/>8:59AM</text:p>
          </table:table-cell>
          <table:table-cell office:string-value="119987" office:value-type="string">
            <text:p>119987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10:42AM" office:value-type="string">
            <text:p>Aug 14 2026 10:42A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81" office:value-type="string">
            <text:p>119981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10:42AM" office:value-type="string">
            <text:p>Aug 14 2026 10:42A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80" office:value-type="string">
            <text:p>119980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6:36PM" office:value-type="string">
            <text:p>Aug 13 2026 <text:s text:c="1"/>6:36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73" office:value-type="string">
            <text:p>119973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6:36PM" office:value-type="string">
            <text:p>Aug 13 2026 <text:s text:c="1"/>6:36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72" office:value-type="string">
            <text:p>119972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6:36PM" office:value-type="string">
            <text:p>Aug 13 2026 <text:s text:c="1"/>6:36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71" office:value-type="string">
            <text:p>119971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1:39PM" office:value-type="string">
            <text:p>Aug 13 2026 <text:s text:c="1"/>1:39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65" office:value-type="string">
            <text:p>119965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1:39PM" office:value-type="string">
            <text:p>Aug 13 2026 <text:s text:c="1"/>1:39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64" office:value-type="string">
            <text:p>119964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1:39PM" office:value-type="string">
            <text:p>Aug 13 2026 <text:s text:c="1"/>1:39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63" office:value-type="string">
            <text:p>119963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Jul 29 2026  8:59AM" office:value-type="string">
            <text:p>Jul 29 2026 <text:s text:c="1"/>8:59AM</text:p>
          </table:table-cell>
          <table:table-cell office:string-value="Jul 29 2026  8:59AM" office:value-type="string">
            <text:p>Jul 29 2026 <text:s text:c="1"/>8:59AM</text:p>
          </table:table-cell>
          <table:table-cell office:string-value="Aug 21 2026 12:00PM" office:value-type="string">
            <text:p>Aug 21 2026 12:00PM</text:p>
          </table:table-cell>
          <table:table-cell office:string-value="119613" office:value-type="string">
            <text:p>119613</text:p>
          </table:table-cell>
          <table:table-cell office:string-value="TW SJ-EOT Open Season" office:value-type="string">
            <text:p>TW SJ-EOT Open Seas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45AM" office:value-type="string">
            <text:p>Jul 22 2026 <text:s text:c="1"/>8:45AM</text:p>
          </table:table-cell>
          <table:table-cell office:string-value="Jul 22 2026  8:44AM" office:value-type="string">
            <text:p>Jul 22 2026 <text:s text:c="1"/>8:44AM</text:p>
          </table:table-cell>
          <table:table-cell office:string-value="Dec 31 2999 12:00PM" office:value-type="string">
            <text:p>Dec 31 2999 12:00PM</text:p>
          </table:table-cell>
          <table:table-cell office:string-value="119468" office:value-type="string">
            <text:p>119468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8:13:51</meta:creation-date>
    <meta:editing-cycles>1</meta:editing-cycles>
    <dc:language>en</dc:language>
    <dc:creator>ZETHOU-WWEXT04P$</dc:creator>
    <dc:date>2026-08-15T08:13:51</dc:date>
    <meta:editing-duration>PT0.016S</meta:editing-duration>
  </office:meta>
</office:document-meta>
</file>