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12:55:00.0" office:value-type="string">
            <text:p>2026-08-12 12:55:00.0</text:p>
          </table:table-cell>
          <table:table-cell office:string-value="2026-08-12 12:55:00.0" office:value-type="string">
            <text:p>2026-08-12 12:55:00.0</text:p>
          </table:table-cell>
          <table:table-cell office:string-value="67416" office:value-type="string">
            <text:p>67416</text:p>
          </table:table-cell>
          <table:table-cell office:string-value="Notice of Available Firm Capacity and Bid Solicitation" office:value-type="string">
            <text:p>Notice of Available Firm Capacity and Bid Solicitation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42:00.0" office:value-type="string">
            <text:p>2026-05-28 08:42:00.0</text:p>
          </table:table-cell>
          <table:table-cell office:string-value="2026-05-28 08:42:00.0" office:value-type="string">
            <text:p>2026-05-28 08:42:00.0</text:p>
          </table:table-cell>
          <table:table-cell office:string-value="64179" office:value-type="string">
            <text:p>64179</text:p>
          </table:table-cell>
          <table:table-cell office:string-value="June 2026 Gulf Run FT Capacity" office:value-type="string">
            <text:p>June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5-21 08:39:00.0" office:value-type="string">
            <text:p>2026-05-21 08:39:00.0</text:p>
          </table:table-cell>
          <table:table-cell office:string-value="2026-05-21 09:00:00.0" office:value-type="string">
            <text:p>2026-05-21 09:00:00.0</text:p>
          </table:table-cell>
          <table:table-cell office:string-value="63922" office:value-type="string">
            <text:p>63922</text:p>
          </table:table-cell>
          <table:table-cell office:string-value="Planned Service Outages May 2026 Calendar" office:value-type="string">
            <text:p>Planned Service Outages May 2026 Calenda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0:36</meta:creation-date>
    <meta:editing-cycles>1</meta:editing-cycles>
    <dc:language>en</dc:language>
    <dc:creator>ZETHOU-WWEXT04P$</dc:creator>
    <dc:date>2026-08-15T07:20:36</dc:date>
    <meta:editing-duration>PT0.007S</meta:editing-duration>
  </office:meta>
</office:document-meta>
</file>