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09" office:value-type="string">
            <text:p> <text:s text:c="5"/>1009</text:p>
          </table:table-cell>
          <table:table-cell office:string-value="    0.629" office:value-type="string">
            <text:p> <text:s text:c="3"/>0.629</text:p>
          </table:table-cell>
          <table:table-cell office:string-value="    1.405" office:value-type="string">
            <text:p> <text:s text:c="3"/>1.405</text:p>
          </table:table-cell>
          <table:table-cell office:string-value="    0.576" office:value-type="string">
            <text:p> <text:s text:c="3"/>0.576</text:p>
          </table:table-cell>
          <table:table-cell office:string-value="   96.129" office:value-type="string">
            <text:p> <text:s text:c="2"/>96.129</text:p>
          </table:table-cell>
          <table:table-cell office:string-value="    1.732" office:value-type="string">
            <text:p> <text:s text:c="3"/>1.732</text:p>
          </table:table-cell>
          <table:table-cell office:string-value="    0.088" office:value-type="string">
            <text:p> <text:s text:c="3"/>0.08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81" office:value-type="string">
            <text:p> 1328.881</text:p>
          </table:table-cell>
          <table:table-cell office:string-value="0.000" office:value-type="string">
            <text:p>0.0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249" office:value-type="string">
            <text:p> <text:s text:c="3"/>1.249</text:p>
          </table:table-cell>
          <table:table-cell office:string-value="    0.130" office:value-type="string">
            <text:p> <text:s text:c="3"/>0.130</text:p>
          </table:table-cell>
          <table:table-cell office:string-value="    0.577" office:value-type="string">
            <text:p> <text:s text:c="3"/>0.577</text:p>
          </table:table-cell>
          <table:table-cell office:string-value="   96.735" office:value-type="string">
            <text:p> <text:s text:c="2"/>96.735</text:p>
          </table:table-cell>
          <table:table-cell office:string-value="    1.748" office:value-type="string">
            <text:p> <text:s text:c="3"/>1.748</text:p>
          </table:table-cell>
          <table:table-cell office:string-value="    0.106" office:value-type="string">
            <text:p> <text:s text:c="3"/>0.106</text:p>
          </table:table-cell>
          <table:table-cell office:string-value="    0.014" office:value-type="string">
            <text:p> <text:s text:c="3"/>0.014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49" office:value-type="string">
            <text:p> 1337.249</text:p>
          </table:table-cell>
          <table:table-cell office:string-value=" -102.936" office:value-type="string">
            <text:p> -102.93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2" office:value-type="string">
            <text:p> <text:s text:c="5"/>1012</text:p>
          </table:table-cell>
          <table:table-cell office:string-value="    0.009" office:value-type="string">
            <text:p> <text:s text:c="3"/>0.009</text:p>
          </table:table-cell>
          <table:table-cell office:string-value="    2.743" office:value-type="string">
            <text:p> <text:s text:c="3"/>2.743</text:p>
          </table:table-cell>
          <table:table-cell office:string-value="    0.582" office:value-type="string">
            <text:p> <text:s text:c="3"/>0.582</text:p>
          </table:table-cell>
          <table:table-cell office:string-value="   94.457" office:value-type="string">
            <text:p> <text:s text:c="2"/>94.457</text:p>
          </table:table-cell>
          <table:table-cell office:string-value="    2.455" office:value-type="string">
            <text:p> <text:s text:c="3"/>2.455</text:p>
          </table:table-cell>
          <table:table-cell office:string-value="    0.222" office:value-type="string">
            <text:p> <text:s text:c="3"/>0.222</text:p>
          </table:table-cell>
          <table:table-cell office:string-value="    0.026" office:value-type="string">
            <text:p> <text:s text:c="3"/>0.026</text:p>
          </table:table-cell>
          <table:table-cell office:string-value="    0.046" office:value-type="string">
            <text:p> <text:s text:c="3"/>0.046</text:p>
          </table:table-cell>
          <table:table-cell office:string-value="    0.015" office:value-type="string">
            <text:p> <text:s text:c="3"/>0.015</text:p>
          </table:table-cell>
          <table:table-cell office:string-value="    0.015" office:value-type="string">
            <text:p> <text:s text:c="3"/>0.015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758" office:value-type="string">
            <text:p> 1325.758</text:p>
          </table:table-cell>
          <table:table-cell office:string-value="  -28.042" office:value-type="string">
            <text:p> <text:s text:c="1"/>-28.042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4" office:value-type="string">
            <text:p> <text:s text:c="6"/>984</text:p>
          </table:table-cell>
          <table:table-cell office:string-value="    0.000" office:value-type="string">
            <text:p> <text:s text:c="3"/>0.000</text:p>
          </table:table-cell>
          <table:table-cell office:string-value="    2.963" office:value-type="string">
            <text:p> <text:s text:c="3"/>2.963</text:p>
          </table:table-cell>
          <table:table-cell office:string-value="    0.567" office:value-type="string">
            <text:p> <text:s text:c="3"/>0.567</text:p>
          </table:table-cell>
          <table:table-cell office:string-value="   97.019" office:value-type="string">
            <text:p> <text:s text:c="2"/>97.019</text:p>
          </table:table-cell>
          <table:table-cell office:string-value="    0.019" office:value-type="string">
            <text:p> <text:s text:c="3"/>0.019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07.166" office:value-type="string">
            <text:p> 1307.166</text:p>
          </table:table-cell>
          <table:table-cell office:string-value="-32000.00" office:value-type="string">
            <text:p>-32000.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1" office:value-type="string">
            <text:p> <text:s text:c="5"/>1011</text:p>
          </table:table-cell>
          <table:table-cell office:string-value="    0.640" office:value-type="string">
            <text:p> <text:s text:c="3"/>0.640</text:p>
          </table:table-cell>
          <table:table-cell office:string-value="    1.256" office:value-type="string">
            <text:p> <text:s text:c="3"/>1.256</text:p>
          </table:table-cell>
          <table:table-cell office:string-value="    0.576" office:value-type="string">
            <text:p> <text:s text:c="3"/>0.576</text:p>
          </table:table-cell>
          <table:table-cell office:string-value="   96.161" office:value-type="string">
            <text:p> <text:s text:c="2"/>96.161</text:p>
          </table:table-cell>
          <table:table-cell office:string-value="    1.851" office:value-type="string">
            <text:p> <text:s text:c="3"/>1.851</text:p>
          </table:table-cell>
          <table:table-cell office:string-value="    0.075" office:value-type="string">
            <text:p> <text:s text:c="3"/>0.07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60" office:value-type="string">
            <text:p> 1331.760</text:p>
          </table:table-cell>
          <table:table-cell office:string-value="  -67.504" office:value-type="string">
            <text:p> <text:s text:c="1"/>-67.50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9" office:value-type="string">
            <text:p> <text:s text:c="5"/>1009</text:p>
          </table:table-cell>
          <table:table-cell office:string-value="    0.009" office:value-type="string">
            <text:p> <text:s text:c="3"/>0.009</text:p>
          </table:table-cell>
          <table:table-cell office:string-value="    2.468" office:value-type="string">
            <text:p> <text:s text:c="3"/>2.468</text:p>
          </table:table-cell>
          <table:table-cell office:string-value="    0.577" office:value-type="string">
            <text:p> <text:s text:c="3"/>0.577</text:p>
          </table:table-cell>
          <table:table-cell office:string-value="   95.101" office:value-type="string">
            <text:p> <text:s text:c="2"/>95.101</text:p>
          </table:table-cell>
          <table:table-cell office:string-value="    2.326" office:value-type="string">
            <text:p> <text:s text:c="3"/>2.326</text:p>
          </table:table-cell>
          <table:table-cell office:string-value="    0.090" office:value-type="string">
            <text:p> <text:s text:c="3"/>0.090</text:p>
          </table:table-cell>
          <table:table-cell office:string-value="    0.001" office:value-type="string">
            <text:p> <text:s text:c="3"/>0.001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81" office:value-type="string">
            <text:p> 1327.281</text:p>
          </table:table-cell>
          <table:table-cell office:string-value=" -107.400" office:value-type="string">
            <text:p> -107.4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3" office:value-type="string">
            <text:p> <text:s text:c="5"/>1003</text:p>
          </table:table-cell>
          <table:table-cell office:string-value="    0.005" office:value-type="string">
            <text:p> <text:s text:c="3"/>0.005</text:p>
          </table:table-cell>
          <table:table-cell office:string-value="    2.439" office:value-type="string">
            <text:p> <text:s text:c="3"/>2.439</text:p>
          </table:table-cell>
          <table:table-cell office:string-value="    0.573" office:value-type="string">
            <text:p> <text:s text:c="3"/>0.573</text:p>
          </table:table-cell>
          <table:table-cell office:string-value="   95.887" office:value-type="string">
            <text:p> <text:s text:c="2"/>95.887</text:p>
          </table:table-cell>
          <table:table-cell office:string-value="    1.594" office:value-type="string">
            <text:p> <text:s text:c="3"/>1.594</text:p>
          </table:table-cell>
          <table:table-cell office:string-value="    0.070" office:value-type="string">
            <text:p> <text:s text:c="3"/>0.070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390" office:value-type="string">
            <text:p> 1324.390</text:p>
          </table:table-cell>
          <table:table-cell office:string-value=" -111.346" office:value-type="string">
            <text:p> -111.346</text:p>
          </table:table-cell>
          <table:table-cell office:string-value="08/13/2026" office:value-type="string">
            <text:p>08/1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44:35</meta:creation-date>
    <meta:editing-cycles>1</meta:editing-cycles>
    <dc:language>en</dc:language>
    <dc:creator>ZETHOU-WWEXT02P$</dc:creator>
    <dc:date>2026-08-15T05:44:35</dc:date>
    <meta:editing-duration>PT0.037S</meta:editing-duration>
  </office:meta>
</office:document-meta>
</file>