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egment" office:value-type="string">
            <text:p>Segment</text:p>
          </table:table-cell>
          <table:table-cell office:string-value="BTU" office:value-type="string">
            <text:p>BTU</text:p>
          </table:table-cell>
          <table:table-cell office:string-value="CHDP" office:value-type="string">
            <text:p>CHDP</text:p>
          </table:table-cell>
          <table:table-cell office:string-value="Wobbe Index" office:value-type="string">
            <text:p>Wobbe Index</text:p>
          </table:table-cell>
          <table:table-cell office:string-value="CO2" office:value-type="string">
            <text:p>CO2</text:p>
          </table:table-cell>
          <table:table-cell office:string-value="N2" office:value-type="string">
            <text:p>N2</text:p>
          </table:table-cell>
          <table:table-cell office:string-value="Gravity" office:value-type="string">
            <text:p>Gravity</text:p>
          </table:table-cell>
          <table:table-cell office:string-value="Methane" office:value-type="string">
            <text:p>Methane</text:p>
          </table:table-cell>
          <table:table-cell office:string-value="Ethane" office:value-type="string">
            <text:p>Ethane</text:p>
          </table:table-cell>
          <table:table-cell office:string-value="Propane" office:value-type="string">
            <text:p>Propane</text:p>
          </table:table-cell>
          <table:table-cell office:string-value="Ibutane" office:value-type="string">
            <text:p>Ibutane</text:p>
          </table:table-cell>
          <table:table-cell office:string-value="Nbutane" office:value-type="string">
            <text:p>Nbutane</text:p>
          </table:table-cell>
          <table:table-cell office:string-value="Ipentane" office:value-type="string">
            <text:p>Ipentane</text:p>
          </table:table-cell>
          <table:table-cell office:string-value="Npentane" office:value-type="string">
            <text:p>Npentane</text:p>
          </table:table-cell>
          <table:table-cell office:string-value="C6+" office:value-type="string">
            <text:p>C6+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15T07:21:46</meta:creation-date>
    <meta:editing-cycles>1</meta:editing-cycles>
    <dc:language>en</dc:language>
    <dc:creator>ZETHOU-WWEXT04P$</dc:creator>
    <dc:date>2026-08-15T07:21:46</dc:date>
    <meta:editing-duration>PT0.004S</meta:editing-duration>
  </office:meta>
</office:document-meta>
</file>