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21.7996" office:value-type="string">
            <text:p>1021.7996</text:p>
          </table:table-cell>
          <table:table-cell office:string-value="1.1149" office:value-type="string">
            <text:p>1.1149</text:p>
          </table:table-cell>
          <table:table-cell office:string-value="0.6315" office:value-type="string">
            <text:p>0.6315</text:p>
          </table:table-cell>
          <table:table-cell office:string-value="0.5843" office:value-type="string">
            <text:p>0.5843</text:p>
          </table:table-cell>
          <table:table-cell office:string-value="95.2823" office:value-type="string">
            <text:p>95.2823</text:p>
          </table:table-cell>
          <table:table-cell office:string-value="2.7376" office:value-type="string">
            <text:p>2.7376</text:p>
          </table:table-cell>
          <table:table-cell office:string-value="0.1630" office:value-type="string">
            <text:p>0.1630</text:p>
          </table:table-cell>
          <table:table-cell office:string-value="0.0309" office:value-type="string">
            <text:p>0.0309</text:p>
          </table:table-cell>
          <table:table-cell office:string-value="0.0196" office:value-type="string">
            <text:p>0.0196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786" office:value-type="string">
            <text:p>1336.9786</text:p>
          </table:table-cell>
          <table:table-cell office:string-value="-36.3635" office:value-type="string">
            <text:p>-36.36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9.8473" office:value-type="string">
            <text:p>1019.8473</text:p>
          </table:table-cell>
          <table:table-cell office:string-value="1.1059" office:value-type="string">
            <text:p>1.1059</text:p>
          </table:table-cell>
          <table:table-cell office:string-value="0.5871" office:value-type="string">
            <text:p>0.5871</text:p>
          </table:table-cell>
          <table:table-cell office:string-value="0.5823" office:value-type="string">
            <text:p>0.5823</text:p>
          </table:table-cell>
          <table:table-cell office:string-value="95.6503" office:value-type="string">
            <text:p>95.6503</text:p>
          </table:table-cell>
          <table:table-cell office:string-value="2.4481" office:value-type="string">
            <text:p>2.4481</text:p>
          </table:table-cell>
          <table:table-cell office:string-value="0.1458" office:value-type="string">
            <text:p>0.1458</text:p>
          </table:table-cell>
          <table:table-cell office:string-value="0.0249" office:value-type="string">
            <text:p>0.0249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4" office:value-type="string">
            <text:p>0.0034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4415" office:value-type="string">
            <text:p>1336.4415</text:p>
          </table:table-cell>
          <table:table-cell office:string-value="-38.4122" office:value-type="string">
            <text:p>-38.412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22.3621" office:value-type="string">
            <text:p>1022.3621</text:p>
          </table:table-cell>
          <table:table-cell office:string-value="1.0939" office:value-type="string">
            <text:p>1.0939</text:p>
          </table:table-cell>
          <table:table-cell office:string-value="0.5866" office:value-type="string">
            <text:p>0.5866</text:p>
          </table:table-cell>
          <table:table-cell office:string-value="0.5837" office:value-type="string">
            <text:p>0.5837</text:p>
          </table:table-cell>
          <table:table-cell office:string-value="95.3711" office:value-type="string">
            <text:p>95.3711</text:p>
          </table:table-cell>
          <table:table-cell office:string-value="2.7219" office:value-type="string">
            <text:p>2.7219</text:p>
          </table:table-cell>
          <table:table-cell office:string-value="0.1614" office:value-type="string">
            <text:p>0.1614</text:p>
          </table:table-cell>
          <table:table-cell office:string-value="0.0259" office:value-type="string">
            <text:p>0.0259</text:p>
          </table:table-cell>
          <table:table-cell office:string-value="0.0208" office:value-type="string">
            <text:p>0.0208</text:p>
          </table:table-cell>
          <table:table-cell office:string-value="0.0066" office:value-type="string">
            <text:p>0.0066</text:p>
          </table:table-cell>
          <table:table-cell office:string-value="0.0036" office:value-type="string">
            <text:p>0.0036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1296" office:value-type="string">
            <text:p>1338.1296</text:p>
          </table:table-cell>
          <table:table-cell office:string-value="-39.0581" office:value-type="string">
            <text:p>-39.058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2.3227" office:value-type="string">
            <text:p>1022.3227</text:p>
          </table:table-cell>
          <table:table-cell office:string-value="1.0306" office:value-type="string">
            <text:p>1.0306</text:p>
          </table:table-cell>
          <table:table-cell office:string-value="0.6291" office:value-type="string">
            <text:p>0.6291</text:p>
          </table:table-cell>
          <table:table-cell office:string-value="0.5832" office:value-type="string">
            <text:p>0.5832</text:p>
          </table:table-cell>
          <table:table-cell office:string-value="95.4315" office:value-type="string">
            <text:p>95.4315</text:p>
          </table:table-cell>
          <table:table-cell office:string-value="2.6829" office:value-type="string">
            <text:p>2.6829</text:p>
          </table:table-cell>
          <table:table-cell office:string-value="0.1600" office:value-type="string">
            <text:p>0.1600</text:p>
          </table:table-cell>
          <table:table-cell office:string-value="0.0250" office:value-type="string">
            <text:p>0.0250</text:p>
          </table:table-cell>
          <table:table-cell office:string-value="0.0200" office:value-type="string">
            <text:p>0.0200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7233" office:value-type="string">
            <text:p>1338.7233</text:p>
          </table:table-cell>
          <table:table-cell office:string-value="-33.1519" office:value-type="string">
            <text:p>-33.151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20.8280" office:value-type="string">
            <text:p>1020.8280</text:p>
          </table:table-cell>
          <table:table-cell office:string-value="1.0569" office:value-type="string">
            <text:p>1.0569</text:p>
          </table:table-cell>
          <table:table-cell office:string-value="0.6290" office:value-type="string">
            <text:p>0.6290</text:p>
          </table:table-cell>
          <table:table-cell office:string-value="0.5829" office:value-type="string">
            <text:p>0.5829</text:p>
          </table:table-cell>
          <table:table-cell office:string-value="95.5273" office:value-type="string">
            <text:p>95.5273</text:p>
          </table:table-cell>
          <table:table-cell office:string-value="2.5627" office:value-type="string">
            <text:p>2.5627</text:p>
          </table:table-cell>
          <table:table-cell office:string-value="0.1557" office:value-type="string">
            <text:p>0.1557</text:p>
          </table:table-cell>
          <table:table-cell office:string-value="0.0258" office:value-type="string">
            <text:p>0.0258</text:p>
          </table:table-cell>
          <table:table-cell office:string-value="0.0197" office:value-type="string">
            <text:p>0.0197</text:p>
          </table:table-cell>
          <table:table-cell office:string-value="0.0073" office:value-type="string">
            <text:p>0.0073</text:p>
          </table:table-cell>
          <table:table-cell office:string-value="0.0039" office:value-type="string">
            <text:p>0.0039</text:p>
          </table:table-cell>
          <table:table-cell office:string-value="0.0117" office:value-type="string">
            <text:p>0.0117</text:p>
          </table:table-cell>
          <table:table-cell office:string-value="0.0015" office:value-type="string">
            <text:p>0.0015</text:p>
          </table:table-cell>
          <table:table-cell office:string-value="0.0007" office:value-type="string">
            <text:p>0.0007</text:p>
          </table:table-cell>
          <table:table-cell office:string-value="0.0075" office:value-type="string">
            <text:p>0.0075</text:p>
          </table:table-cell>
          <table:table-cell office:string-value="1337.6656" office:value-type="string">
            <text:p>1337.6656</text:p>
          </table:table-cell>
          <table:table-cell office:string-value="18.8269" office:value-type="string">
            <text:p>18.826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3.5444" office:value-type="string">
            <text:p>1023.5444</text:p>
          </table:table-cell>
          <table:table-cell office:string-value="1.0220" office:value-type="string">
            <text:p>1.0220</text:p>
          </table:table-cell>
          <table:table-cell office:string-value="0.6280" office:value-type="string">
            <text:p>0.6280</text:p>
          </table:table-cell>
          <table:table-cell office:string-value="0.5838" office:value-type="string">
            <text:p>0.5838</text:p>
          </table:table-cell>
          <table:table-cell office:string-value="95.2885" office:value-type="string">
            <text:p>95.2885</text:p>
          </table:table-cell>
          <table:table-cell office:string-value="2.8378" office:value-type="string">
            <text:p>2.8378</text:p>
          </table:table-cell>
          <table:table-cell office:string-value="0.1589" office:value-type="string">
            <text:p>0.1589</text:p>
          </table:table-cell>
          <table:table-cell office:string-value="0.0255" office:value-type="string">
            <text:p>0.0255</text:p>
          </table:table-cell>
          <table:table-cell office:string-value="0.0193" office:value-type="string">
            <text:p>0.0193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6417" office:value-type="string">
            <text:p>1339.6417</text:p>
          </table:table-cell>
          <table:table-cell office:string-value="-35.7225" office:value-type="string">
            <text:p>-35.722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6.5034" office:value-type="string">
            <text:p>1016.5034</text:p>
          </table:table-cell>
          <table:table-cell office:string-value="1.0243" office:value-type="string">
            <text:p>1.0243</text:p>
          </table:table-cell>
          <table:table-cell office:string-value="0.5623" office:value-type="string">
            <text:p>0.5623</text:p>
          </table:table-cell>
          <table:table-cell office:string-value="0.5783" office:value-type="string">
            <text:p>0.5783</text:p>
          </table:table-cell>
          <table:table-cell office:string-value="96.3653" office:value-type="string">
            <text:p>96.3653</text:p>
          </table:table-cell>
          <table:table-cell office:string-value="1.8222" office:value-type="string">
            <text:p>1.8222</text:p>
          </table:table-cell>
          <table:table-cell office:string-value="0.1494" office:value-type="string">
            <text:p>0.1494</text:p>
          </table:table-cell>
          <table:table-cell office:string-value="0.0306" office:value-type="string">
            <text:p>0.0306</text:p>
          </table:table-cell>
          <table:table-cell office:string-value="0.0218" office:value-type="string">
            <text:p>0.0218</text:p>
          </table:table-cell>
          <table:table-cell office:string-value="0.0088" office:value-type="string">
            <text:p>0.0088</text:p>
          </table:table-cell>
          <table:table-cell office:string-value="0.0043" office:value-type="string">
            <text:p>0.004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9967" office:value-type="string">
            <text:p>1335.9967</text:p>
          </table:table-cell>
          <table:table-cell office:string-value="-99.8287" office:value-type="string">
            <text:p>-99.828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20.9064" office:value-type="string">
            <text:p>1020.9064</text:p>
          </table:table-cell>
          <table:table-cell office:string-value="1.0441" office:value-type="string">
            <text:p>1.0441</text:p>
          </table:table-cell>
          <table:table-cell office:string-value="0.6323" office:value-type="string">
            <text:p>0.6323</text:p>
          </table:table-cell>
          <table:table-cell office:string-value="0.5825" office:value-type="string">
            <text:p>0.5825</text:p>
          </table:table-cell>
          <table:table-cell office:string-value="95.5665" office:value-type="string">
            <text:p>95.5665</text:p>
          </table:table-cell>
          <table:table-cell office:string-value="2.5384" office:value-type="string">
            <text:p>2.5384</text:p>
          </table:table-cell>
          <table:table-cell office:string-value="0.1531" office:value-type="string">
            <text:p>0.1531</text:p>
          </table:table-cell>
          <table:table-cell office:string-value="0.0256" office:value-type="string">
            <text:p>0.0256</text:p>
          </table:table-cell>
          <table:table-cell office:string-value="0.0195" office:value-type="string">
            <text:p>0.0195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6500" office:value-type="string">
            <text:p>1337.6500</text:p>
          </table:table-cell>
          <table:table-cell office:string-value="-36.3824" office:value-type="string">
            <text:p>-36.382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21.8516" office:value-type="string">
            <text:p>1021.8516</text:p>
          </table:table-cell>
          <table:table-cell office:string-value="1.0342" office:value-type="string">
            <text:p>1.0342</text:p>
          </table:table-cell>
          <table:table-cell office:string-value="0.6280" office:value-type="string">
            <text:p>0.6280</text:p>
          </table:table-cell>
          <table:table-cell office:string-value="0.5829" office:value-type="string">
            <text:p>0.5829</text:p>
          </table:table-cell>
          <table:table-cell office:string-value="95.4700" office:value-type="string">
            <text:p>95.4700</text:p>
          </table:table-cell>
          <table:table-cell office:string-value="2.6554" office:value-type="string">
            <text:p>2.6554</text:p>
          </table:table-cell>
          <table:table-cell office:string-value="0.1482" office:value-type="string">
            <text:p>0.1482</text:p>
          </table:table-cell>
          <table:table-cell office:string-value="0.0253" office:value-type="string">
            <text:p>0.0253</text:p>
          </table:table-cell>
          <table:table-cell office:string-value="0.0187" office:value-type="string">
            <text:p>0.0187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100" office:value-type="string">
            <text:p>0.0100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4348" office:value-type="string">
            <text:p>1338.4348</text:p>
          </table:table-cell>
          <table:table-cell office:string-value="-35.0535" office:value-type="string">
            <text:p>-35.05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53.0076" office:value-type="string">
            <text:p>1153.0076</text:p>
          </table:table-cell>
          <table:table-cell office:string-value="1.0991" office:value-type="string">
            <text:p>1.0991</text:p>
          </table:table-cell>
          <table:table-cell office:string-value="0.2823" office:value-type="string">
            <text:p>0.2823</text:p>
          </table:table-cell>
          <table:table-cell office:string-value="0.6644" office:value-type="string">
            <text:p>0.6644</text:p>
          </table:table-cell>
          <table:table-cell office:string-value="87.3723" office:value-type="string">
            <text:p>87.3723</text:p>
          </table:table-cell>
          <table:table-cell office:string-value="6.1529" office:value-type="string">
            <text:p>6.1529</text:p>
          </table:table-cell>
          <table:table-cell office:string-value="2.7255" office:value-type="string">
            <text:p>2.7255</text:p>
          </table:table-cell>
          <table:table-cell office:string-value="0.8964" office:value-type="string">
            <text:p>0.8964</text:p>
          </table:table-cell>
          <table:table-cell office:string-value="0.6959" office:value-type="string">
            <text:p>0.6959</text:p>
          </table:table-cell>
          <table:table-cell office:string-value="0.2699" office:value-type="string">
            <text:p>0.2699</text:p>
          </table:table-cell>
          <table:table-cell office:string-value="0.1743" office:value-type="string">
            <text:p>0.1743</text:p>
          </table:table-cell>
          <table:table-cell office:string-value="0.3314" office:value-type="string">
            <text:p>0.3314</text:p>
          </table:table-cell>
          <table:table-cell office:string-value="0.1171" office:value-type="string">
            <text:p>0.1171</text:p>
          </table:table-cell>
          <table:table-cell office:string-value="0.0570" office:value-type="string">
            <text:p>0.0570</text:p>
          </table:table-cell>
          <table:table-cell office:string-value="0.0000" office:value-type="string">
            <text:p>0.0000</text:p>
          </table:table-cell>
          <table:table-cell office:string-value="1414.5540" office:value-type="string">
            <text:p>1414.5540</text:p>
          </table:table-cell>
          <table:table-cell office:string-value="0.0000" office:value-type="string">
            <text:p>0.00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9.9398" office:value-type="string">
            <text:p>1019.9398</text:p>
          </table:table-cell>
          <table:table-cell office:string-value="1.0648" office:value-type="string">
            <text:p>1.0648</text:p>
          </table:table-cell>
          <table:table-cell office:string-value="0.4092" office:value-type="string">
            <text:p>0.4092</text:p>
          </table:table-cell>
          <table:table-cell office:string-value="0.5798" office:value-type="string">
            <text:p>0.5798</text:p>
          </table:table-cell>
          <table:table-cell office:string-value="96.1162" office:value-type="string">
            <text:p>96.1162</text:p>
          </table:table-cell>
          <table:table-cell office:string-value="2.2233" office:value-type="string">
            <text:p>2.2233</text:p>
          </table:table-cell>
          <table:table-cell office:string-value="0.1310" office:value-type="string">
            <text:p>0.1310</text:p>
          </table:table-cell>
          <table:table-cell office:string-value="0.0215" office:value-type="string">
            <text:p>0.0215</text:p>
          </table:table-cell>
          <table:table-cell office:string-value="0.0169" office:value-type="string">
            <text:p>0.0169</text:p>
          </table:table-cell>
          <table:table-cell office:string-value="0.0058" office:value-type="string">
            <text:p>0.0058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98" office:value-type="string">
            <text:p>1339.4298</text:p>
          </table:table-cell>
          <table:table-cell office:string-value="-39.7397" office:value-type="string">
            <text:p>-39.739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6.9011" office:value-type="string">
            <text:p>1026.9011</text:p>
          </table:table-cell>
          <table:table-cell office:string-value="1.2850" office:value-type="string">
            <text:p>1.2850</text:p>
          </table:table-cell>
          <table:table-cell office:string-value="0.1550" office:value-type="string">
            <text:p>0.1550</text:p>
          </table:table-cell>
          <table:table-cell office:string-value="0.5851" office:value-type="string">
            <text:p>0.5851</text:p>
          </table:table-cell>
          <table:table-cell office:string-value="95.3689" office:value-type="string">
            <text:p>95.3689</text:p>
          </table:table-cell>
          <table:table-cell office:string-value="2.9450" office:value-type="string">
            <text:p>2.9450</text:p>
          </table:table-cell>
          <table:table-cell office:string-value="0.1751" office:value-type="string">
            <text:p>0.1751</text:p>
          </table:table-cell>
          <table:table-cell office:string-value="0.0289" office:value-type="string">
            <text:p>0.0289</text:p>
          </table:table-cell>
          <table:table-cell office:string-value="0.0213" office:value-type="string">
            <text:p>0.0213</text:p>
          </table:table-cell>
          <table:table-cell office:string-value="0.0079" office:value-type="string">
            <text:p>0.0079</text:p>
          </table:table-cell>
          <table:table-cell office:string-value="0.0039" office:value-type="string">
            <text:p>0.0039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2.4652" office:value-type="string">
            <text:p>1342.4652</text:p>
          </table:table-cell>
          <table:table-cell office:string-value="-36.9065" office:value-type="string">
            <text:p>-36.906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14.7106" office:value-type="string">
            <text:p>1014.7106</text:p>
          </table:table-cell>
          <table:table-cell office:string-value="1.1271" office:value-type="string">
            <text:p>1.1271</text:p>
          </table:table-cell>
          <table:table-cell office:string-value="0.1723" office:value-type="string">
            <text:p>0.1723</text:p>
          </table:table-cell>
          <table:table-cell office:string-value="0.5750" office:value-type="string">
            <text:p>0.5750</text:p>
          </table:table-cell>
          <table:table-cell office:string-value="97.3666" office:value-type="string">
            <text:p>97.3666</text:p>
          </table:table-cell>
          <table:table-cell office:string-value="1.1133" office:value-type="string">
            <text:p>1.1133</text:p>
          </table:table-cell>
          <table:table-cell office:string-value="0.1109" office:value-type="string">
            <text:p>0.1109</text:p>
          </table:table-cell>
          <table:table-cell office:string-value="0.0299" office:value-type="string">
            <text:p>0.0299</text:p>
          </table:table-cell>
          <table:table-cell office:string-value="0.0259" office:value-type="string">
            <text:p>0.0259</text:p>
          </table:table-cell>
          <table:table-cell office:string-value="0.0133" office:value-type="string">
            <text:p>0.0133</text:p>
          </table:table-cell>
          <table:table-cell office:string-value="0.0086" office:value-type="string">
            <text:p>0.0086</text:p>
          </table:table-cell>
          <table:table-cell office:string-value="0.0320" office:value-type="string">
            <text:p>0.0320</text:p>
          </table:table-cell>
          <table:table-cell office:string-value="0.0113" office:value-type="string">
            <text:p>0.0113</text:p>
          </table:table-cell>
          <table:table-cell office:string-value="0.0055" office:value-type="string">
            <text:p>0.0055</text:p>
          </table:table-cell>
          <table:table-cell office:string-value="0.0000" office:value-type="string">
            <text:p>0.0000</text:p>
          </table:table-cell>
          <table:table-cell office:string-value="1338.1264" office:value-type="string">
            <text:p>1338.1264</text:p>
          </table:table-cell>
          <table:table-cell office:string-value="-7.9057" office:value-type="string">
            <text:p>-7.905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20.9821" office:value-type="string">
            <text:p>1020.9821</text:p>
          </table:table-cell>
          <table:table-cell office:string-value="1.1220" office:value-type="string">
            <text:p>1.1220</text:p>
          </table:table-cell>
          <table:table-cell office:string-value="0.6422" office:value-type="string">
            <text:p>0.6422</text:p>
          </table:table-cell>
          <table:table-cell office:string-value="0.5839" office:value-type="string">
            <text:p>0.5839</text:p>
          </table:table-cell>
          <table:table-cell office:string-value="95.3444" office:value-type="string">
            <text:p>95.3444</text:p>
          </table:table-cell>
          <table:table-cell office:string-value="2.6735" office:value-type="string">
            <text:p>2.6735</text:p>
          </table:table-cell>
          <table:table-cell office:string-value="0.1530" office:value-type="string">
            <text:p>0.1530</text:p>
          </table:table-cell>
          <table:table-cell office:string-value="0.0264" office:value-type="string">
            <text:p>0.0264</text:p>
          </table:table-cell>
          <table:table-cell office:string-value="0.0193" office:value-type="string">
            <text:p>0.0193</text:p>
          </table:table-cell>
          <table:table-cell office:string-value="0.0075" office:value-type="string">
            <text:p>0.0075</text:p>
          </table:table-cell>
          <table:table-cell office:string-value="0.0035" office:value-type="string">
            <text:p>0.0035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1518" office:value-type="string">
            <text:p>1336.1518</text:p>
          </table:table-cell>
          <table:table-cell office:string-value="-39.1411" office:value-type="string">
            <text:p>-39.141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6.2245" office:value-type="string">
            <text:p>1016.2245</text:p>
          </table:table-cell>
          <table:table-cell office:string-value="1.3931" office:value-type="string">
            <text:p>1.3931</text:p>
          </table:table-cell>
          <table:table-cell office:string-value="0.1415" office:value-type="string">
            <text:p>0.1415</text:p>
          </table:table-cell>
          <table:table-cell office:string-value="0.5799" office:value-type="string">
            <text:p>0.5799</text:p>
          </table:table-cell>
          <table:table-cell office:string-value="96.5828" office:value-type="string">
            <text:p>96.5828</text:p>
          </table:table-cell>
          <table:table-cell office:string-value="1.6348" office:value-type="string">
            <text:p>1.6348</text:p>
          </table:table-cell>
          <table:table-cell office:string-value="0.1549" office:value-type="string">
            <text:p>0.1549</text:p>
          </table:table-cell>
          <table:table-cell office:string-value="0.0369" office:value-type="string">
            <text:p>0.0369</text:p>
          </table:table-cell>
          <table:table-cell office:string-value="0.0251" office:value-type="string">
            <text:p>0.0251</text:p>
          </table:table-cell>
          <table:table-cell office:string-value="0.0114" office:value-type="string">
            <text:p>0.0114</text:p>
          </table:table-cell>
          <table:table-cell office:string-value="0.0047" office:value-type="string">
            <text:p>0.0047</text:p>
          </table:table-cell>
          <table:table-cell office:string-value="0.0150" office:value-type="string">
            <text:p>0.0150</text:p>
          </table:table-cell>
          <table:table-cell office:string-value="0.0053" office:value-type="string">
            <text:p>0.0053</text:p>
          </table:table-cell>
          <table:table-cell office:string-value="0.0026" office:value-type="string">
            <text:p>0.0026</text:p>
          </table:table-cell>
          <table:table-cell office:string-value="0.0000" office:value-type="string">
            <text:p>0.0000</text:p>
          </table:table-cell>
          <table:table-cell office:string-value="1334.4261" office:value-type="string">
            <text:p>1334.4261</text:p>
          </table:table-cell>
          <table:table-cell office:string-value="-26.2391" office:value-type="string">
            <text:p>-26.239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6.0645" office:value-type="string">
            <text:p>1016.0645</text:p>
          </table:table-cell>
          <table:table-cell office:string-value="1.4549" office:value-type="string">
            <text:p>1.4549</text:p>
          </table:table-cell>
          <table:table-cell office:string-value="0.2078" office:value-type="string">
            <text:p>0.2078</text:p>
          </table:table-cell>
          <table:table-cell office:string-value="0.5816" office:value-type="string">
            <text:p>0.5816</text:p>
          </table:table-cell>
          <table:table-cell office:string-value="96.3953" office:value-type="string">
            <text:p>96.3953</text:p>
          </table:table-cell>
          <table:table-cell office:string-value="1.6429" office:value-type="string">
            <text:p>1.6429</text:p>
          </table:table-cell>
          <table:table-cell office:string-value="0.1815" office:value-type="string">
            <text:p>0.1815</text:p>
          </table:table-cell>
          <table:table-cell office:string-value="0.0489" office:value-type="string">
            <text:p>0.0489</text:p>
          </table:table-cell>
          <table:table-cell office:string-value="0.0306" office:value-type="string">
            <text:p>0.0306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90" office:value-type="string">
            <text:p>0.0190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1332.3713" office:value-type="string">
            <text:p>1332.3713</text:p>
          </table:table-cell>
          <table:table-cell office:string-value="-20.3444" office:value-type="string">
            <text:p>-20.344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3.9774" office:value-type="string">
            <text:p>1003.9774</text:p>
          </table:table-cell>
          <table:table-cell office:string-value="1.3446" office:value-type="string">
            <text:p>1.3446</text:p>
          </table:table-cell>
          <table:table-cell office:string-value="0.0376" office:value-type="string">
            <text:p>0.0376</text:p>
          </table:table-cell>
          <table:table-cell office:string-value="0.5703" office:value-type="string">
            <text:p>0.5703</text:p>
          </table:table-cell>
          <table:table-cell office:string-value="98.2006" office:value-type="string">
            <text:p>98.2006</text:p>
          </table:table-cell>
          <table:table-cell office:string-value="0.3750" office:value-type="string">
            <text:p>0.3750</text:p>
          </table:table-cell>
          <table:table-cell office:string-value="0.0283" office:value-type="string">
            <text:p>0.0283</text:p>
          </table:table-cell>
          <table:table-cell office:string-value="0.0064" office:value-type="string">
            <text:p>0.0064</text:p>
          </table:table-cell>
          <table:table-cell office:string-value="0.0041" office:value-type="string">
            <text:p>0.0041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0.0018" office:value-type="string">
            <text:p>0.0018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9.5218" office:value-type="string">
            <text:p>1329.5218</text:p>
          </table:table-cell>
          <table:table-cell office:string-value="-70.2563" office:value-type="string">
            <text:p>-70.256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21.2941" office:value-type="string">
            <text:p>1021.2941</text:p>
          </table:table-cell>
          <table:table-cell office:string-value="1.0572" office:value-type="string">
            <text:p>1.0572</text:p>
          </table:table-cell>
          <table:table-cell office:string-value="0.6124" office:value-type="string">
            <text:p>0.6124</text:p>
          </table:table-cell>
          <table:table-cell office:string-value="0.5827" office:value-type="string">
            <text:p>0.5827</text:p>
          </table:table-cell>
          <table:table-cell office:string-value="95.5351" office:value-type="string">
            <text:p>95.5351</text:p>
          </table:table-cell>
          <table:table-cell office:string-value="2.5742" office:value-type="string">
            <text:p>2.5742</text:p>
          </table:table-cell>
          <table:table-cell office:string-value="0.1557" office:value-type="string">
            <text:p>0.1557</text:p>
          </table:table-cell>
          <table:table-cell office:string-value="0.0252" office:value-type="string">
            <text:p>0.0252</text:p>
          </table:table-cell>
          <table:table-cell office:string-value="0.0197" office:value-type="string">
            <text:p>0.0197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8740" office:value-type="string">
            <text:p>1337.8740</text:p>
          </table:table-cell>
          <table:table-cell office:string-value="-35.2051" office:value-type="string">
            <text:p>-35.205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1.0495" office:value-type="string">
            <text:p>1021.0495</text:p>
          </table:table-cell>
          <table:table-cell office:string-value="0.0721" office:value-type="string">
            <text:p>0.0721</text:p>
          </table:table-cell>
          <table:table-cell office:string-value="0.8348" office:value-type="string">
            <text:p>0.8348</text:p>
          </table:table-cell>
          <table:table-cell office:string-value="0.5690" office:value-type="string">
            <text:p>0.5690</text:p>
          </table:table-cell>
          <table:table-cell office:string-value="97.1191" office:value-type="string">
            <text:p>97.1191</text:p>
          </table:table-cell>
          <table:table-cell office:string-value="1.8962" office:value-type="string">
            <text:p>1.8962</text:p>
          </table:table-cell>
          <table:table-cell office:string-value="0.0609" office:value-type="string">
            <text:p>0.0609</text:p>
          </table:table-cell>
          <table:table-cell office:string-value="0.0047" office:value-type="string">
            <text:p>0.0047</text:p>
          </table:table-cell>
          <table:table-cell office:string-value="0.0067" office:value-type="string">
            <text:p>0.0067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5563" office:value-type="string">
            <text:p>1353.5563</text:p>
          </table:table-cell>
          <table:table-cell office:string-value="-69.3535" office:value-type="string">
            <text:p>-69.35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20.4262" office:value-type="string">
            <text:p>1020.4262</text:p>
          </table:table-cell>
          <table:table-cell office:string-value="1.1185" office:value-type="string">
            <text:p>1.1185</text:p>
          </table:table-cell>
          <table:table-cell office:string-value="0.6272" office:value-type="string">
            <text:p>0.6272</text:p>
          </table:table-cell>
          <table:table-cell office:string-value="0.5833" office:value-type="string">
            <text:p>0.5833</text:p>
          </table:table-cell>
          <table:table-cell office:string-value="95.4759" office:value-type="string">
            <text:p>95.4759</text:p>
          </table:table-cell>
          <table:table-cell office:string-value="2.5582" office:value-type="string">
            <text:p>2.5582</text:p>
          </table:table-cell>
          <table:table-cell office:string-value="0.1526" office:value-type="string">
            <text:p>0.1526</text:p>
          </table:table-cell>
          <table:table-cell office:string-value="0.0260" office:value-type="string">
            <text:p>0.0260</text:p>
          </table:table-cell>
          <table:table-cell office:string-value="0.0191" office:value-type="string">
            <text:p>0.0191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6.0557" office:value-type="string">
            <text:p>1336.0557</text:p>
          </table:table-cell>
          <table:table-cell office:string-value="-33.0735" office:value-type="string">
            <text:p>-33.07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20.8912" office:value-type="string">
            <text:p>1020.8912</text:p>
          </table:table-cell>
          <table:table-cell office:string-value="1.0748" office:value-type="string">
            <text:p>1.0748</text:p>
          </table:table-cell>
          <table:table-cell office:string-value="0.6536" office:value-type="string">
            <text:p>0.6536</text:p>
          </table:table-cell>
          <table:table-cell office:string-value="0.5832" office:value-type="string">
            <text:p>0.5832</text:p>
          </table:table-cell>
          <table:table-cell office:string-value="95.4550" office:value-type="string">
            <text:p>95.4550</text:p>
          </table:table-cell>
          <table:table-cell office:string-value="2.5957" office:value-type="string">
            <text:p>2.5957</text:p>
          </table:table-cell>
          <table:table-cell office:string-value="0.1519" office:value-type="string">
            <text:p>0.1519</text:p>
          </table:table-cell>
          <table:table-cell office:string-value="0.0261" office:value-type="string">
            <text:p>0.0261</text:p>
          </table:table-cell>
          <table:table-cell office:string-value="0.0215" office:value-type="string">
            <text:p>0.021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8141" office:value-type="string">
            <text:p>1336.8141</text:p>
          </table:table-cell>
          <table:table-cell office:string-value="-35.5306" office:value-type="string">
            <text:p>-35.530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21.7712" office:value-type="string">
            <text:p>1021.7712</text:p>
          </table:table-cell>
          <table:table-cell office:string-value="1.0954" office:value-type="string">
            <text:p>1.0954</text:p>
          </table:table-cell>
          <table:table-cell office:string-value="0.6484" office:value-type="string">
            <text:p>0.6484</text:p>
          </table:table-cell>
          <table:table-cell office:string-value="0.5841" office:value-type="string">
            <text:p>0.5841</text:p>
          </table:table-cell>
          <table:table-cell office:string-value="95.2869" office:value-type="string">
            <text:p>95.2869</text:p>
          </table:table-cell>
          <table:table-cell office:string-value="2.7490" office:value-type="string">
            <text:p>2.7490</text:p>
          </table:table-cell>
          <table:table-cell office:string-value="0.1591" office:value-type="string">
            <text:p>0.1591</text:p>
          </table:table-cell>
          <table:table-cell office:string-value="0.0243" office:value-type="string">
            <text:p>0.0243</text:p>
          </table:table-cell>
          <table:table-cell office:string-value="0.0185" office:value-type="string">
            <text:p>0.0185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0278" office:value-type="string">
            <text:p>1337.0278</text:p>
          </table:table-cell>
          <table:table-cell office:string-value="-38.9438" office:value-type="string">
            <text:p>-38.943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21.4585" office:value-type="string">
            <text:p>1021.4585</text:p>
          </table:table-cell>
          <table:table-cell office:string-value="1.0883" office:value-type="string">
            <text:p>1.0883</text:p>
          </table:table-cell>
          <table:table-cell office:string-value="0.5718" office:value-type="string">
            <text:p>0.5718</text:p>
          </table:table-cell>
          <table:table-cell office:string-value="0.5829" office:value-type="string">
            <text:p>0.5829</text:p>
          </table:table-cell>
          <table:table-cell office:string-value="95.5198" office:value-type="string">
            <text:p>95.5198</text:p>
          </table:table-cell>
          <table:table-cell office:string-value="2.6053" office:value-type="string">
            <text:p>2.6053</text:p>
          </table:table-cell>
          <table:table-cell office:string-value="0.1528" office:value-type="string">
            <text:p>0.1528</text:p>
          </table:table-cell>
          <table:table-cell office:string-value="0.0253" office:value-type="string">
            <text:p>0.0253</text:p>
          </table:table-cell>
          <table:table-cell office:string-value="0.0180" office:value-type="string">
            <text:p>0.0180</text:p>
          </table:table-cell>
          <table:table-cell office:string-value="0.0065" office:value-type="string">
            <text:p>0.0065</text:p>
          </table:table-cell>
          <table:table-cell office:string-value="0.0029" office:value-type="string">
            <text:p>0.002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9067" office:value-type="string">
            <text:p>1337.9067</text:p>
          </table:table-cell>
          <table:table-cell office:string-value="-36.5955" office:value-type="string">
            <text:p>-36.59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1.9339" office:value-type="string">
            <text:p>1021.9339</text:p>
          </table:table-cell>
          <table:table-cell office:string-value="1.0589" office:value-type="string">
            <text:p>1.0589</text:p>
          </table:table-cell>
          <table:table-cell office:string-value="0.6503" office:value-type="string">
            <text:p>0.6503</text:p>
          </table:table-cell>
          <table:table-cell office:string-value="0.5836" office:value-type="string">
            <text:p>0.5836</text:p>
          </table:table-cell>
          <table:table-cell office:string-value="95.3624" office:value-type="string">
            <text:p>95.3624</text:p>
          </table:table-cell>
          <table:table-cell office:string-value="2.7004" office:value-type="string">
            <text:p>2.7004</text:p>
          </table:table-cell>
          <table:table-cell office:string-value="0.1627" office:value-type="string">
            <text:p>0.1627</text:p>
          </table:table-cell>
          <table:table-cell office:string-value="0.0258" office:value-type="string">
            <text:p>0.0258</text:p>
          </table:table-cell>
          <table:table-cell office:string-value="0.0205" office:value-type="string">
            <text:p>0.0205</text:p>
          </table:table-cell>
          <table:table-cell office:string-value="0.0065" office:value-type="string">
            <text:p>0.0065</text:p>
          </table:table-cell>
          <table:table-cell office:string-value="0.0040" office:value-type="string">
            <text:p>0.0040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7593" office:value-type="string">
            <text:p>1337.7593</text:p>
          </table:table-cell>
          <table:table-cell office:string-value="-16.1583" office:value-type="string">
            <text:p>-16.158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0.1089" office:value-type="string">
            <text:p>1000.1089</text:p>
          </table:table-cell>
          <table:table-cell office:string-value="1.5124" office:value-type="string">
            <text:p>1.5124</text:p>
          </table:table-cell>
          <table:table-cell office:string-value="0.7958" office:value-type="string">
            <text:p>0.7958</text:p>
          </table:table-cell>
          <table:table-cell office:string-value="0.5785" office:value-type="string">
            <text:p>0.5785</text:p>
          </table:table-cell>
          <table:table-cell office:string-value="96.6224" office:value-type="string">
            <text:p>96.6224</text:p>
          </table:table-cell>
          <table:table-cell office:string-value="0.9851" office:value-type="string">
            <text:p>0.9851</text:p>
          </table:table-cell>
          <table:table-cell office:string-value="0.0579" office:value-type="string">
            <text:p>0.0579</text:p>
          </table:table-cell>
          <table:table-cell office:string-value="0.0102" office:value-type="string">
            <text:p>0.0102</text:p>
          </table:table-cell>
          <table:table-cell office:string-value="0.0068" office:value-type="string">
            <text:p>0.0068</text:p>
          </table:table-cell>
          <table:table-cell office:string-value="0.0026" office:value-type="string">
            <text:p>0.0026</text:p>
          </table:table-cell>
          <table:table-cell office:string-value="0.0014" office:value-type="string">
            <text:p>0.0014</text:p>
          </table:table-cell>
          <table:table-cell office:string-value="0.0053" office:value-type="string">
            <text:p>0.0053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1314.8704" office:value-type="string">
            <text:p>1314.8704</text:p>
          </table:table-cell>
          <table:table-cell office:string-value="-49.3171" office:value-type="string">
            <text:p>-49.317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4.6708" office:value-type="string">
            <text:p>994.6708</text:p>
          </table:table-cell>
          <table:table-cell office:string-value="0.8566" office:value-type="string">
            <text:p>0.8566</text:p>
          </table:table-cell>
          <table:table-cell office:string-value="1.0193" office:value-type="string">
            <text:p>1.0193</text:p>
          </table:table-cell>
          <table:table-cell office:string-value="0.5673" office:value-type="string">
            <text:p>0.5673</text:p>
          </table:table-cell>
          <table:table-cell office:string-value="98.1242" office:value-type="string">
            <text:p>98.124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21.4829" office:value-type="string">
            <text:p>1321.4829</text:p>
          </table:table-cell>
          <table:table-cell office:string-value="-119.3523" office:value-type="string">
            <text:p>-119.352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77.2057" office:value-type="string">
            <text:p>977.2057</text:p>
          </table:table-cell>
          <table:table-cell office:string-value="0.5858" office:value-type="string">
            <text:p>0.5858</text:p>
          </table:table-cell>
          <table:table-cell office:string-value="3.1237" office:value-type="string">
            <text:p>3.1237</text:p>
          </table:table-cell>
          <table:table-cell office:string-value="0.5737" office:value-type="string">
            <text:p>0.5737</text:p>
          </table:table-cell>
          <table:table-cell office:string-value="96.2741" office:value-type="string">
            <text:p>96.2741</text:p>
          </table:table-cell>
          <table:table-cell office:string-value="0.0000" office:value-type="string">
            <text:p>0.0000</text:p>
          </table:table-cell>
          <table:table-cell office:string-value="0.0046" office:value-type="string">
            <text:p>0.0046</text:p>
          </table:table-cell>
          <table:table-cell office:string-value="0.0003" office:value-type="string">
            <text:p>0.0003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290.1779" office:value-type="string">
            <text:p>1290.1779</text:p>
          </table:table-cell>
          <table:table-cell office:string-value="-35.9803" office:value-type="string">
            <text:p>-35.980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30.7632" office:value-type="string">
            <text:p>1030.7632</text:p>
          </table:table-cell>
          <table:table-cell office:string-value="0.0835" office:value-type="string">
            <text:p>0.0835</text:p>
          </table:table-cell>
          <table:table-cell office:string-value="1.4887" office:value-type="string">
            <text:p>1.4887</text:p>
          </table:table-cell>
          <table:table-cell office:string-value="0.5823" office:value-type="string">
            <text:p>0.5823</text:p>
          </table:table-cell>
          <table:table-cell office:string-value="94.4106" office:value-type="string">
            <text:p>94.4106</text:p>
          </table:table-cell>
          <table:table-cell office:string-value="3.8260" office:value-type="string">
            <text:p>3.8260</text:p>
          </table:table-cell>
          <table:table-cell office:string-value="0.1757" office:value-type="string">
            <text:p>0.1757</text:p>
          </table:table-cell>
          <table:table-cell office:string-value="0.0056" office:value-type="string">
            <text:p>0.0056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2" office:value-type="string">
            <text:p>0.0012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0.7535" office:value-type="string">
            <text:p>1350.7535</text:p>
          </table:table-cell>
          <table:table-cell office:string-value="-98.0673" office:value-type="string">
            <text:p>-98.067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2.2694" office:value-type="string">
            <text:p>1022.2694</text:p>
          </table:table-cell>
          <table:table-cell office:string-value="1.0198" office:value-type="string">
            <text:p>1.0198</text:p>
          </table:table-cell>
          <table:table-cell office:string-value="0.6468" office:value-type="string">
            <text:p>0.6468</text:p>
          </table:table-cell>
          <table:table-cell office:string-value="0.5831" office:value-type="string">
            <text:p>0.5831</text:p>
          </table:table-cell>
          <table:table-cell office:string-value="95.3998" office:value-type="string">
            <text:p>95.3998</text:p>
          </table:table-cell>
          <table:table-cell office:string-value="2.7121" office:value-type="string">
            <text:p>2.7121</text:p>
          </table:table-cell>
          <table:table-cell office:string-value="0.1630" office:value-type="string">
            <text:p>0.1630</text:p>
          </table:table-cell>
          <table:table-cell office:string-value="0.0239" office:value-type="string">
            <text:p>0.0239</text:p>
          </table:table-cell>
          <table:table-cell office:string-value="0.0184" office:value-type="string">
            <text:p>0.0184</text:p>
          </table:table-cell>
          <table:table-cell office:string-value="0.0065" office:value-type="string">
            <text:p>0.0065</text:p>
          </table:table-cell>
          <table:table-cell office:string-value="0.0002" office:value-type="string">
            <text:p>0.0002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7333" office:value-type="string">
            <text:p>1338.7333</text:p>
          </table:table-cell>
          <table:table-cell office:string-value="-36.4747" office:value-type="string">
            <text:p>-36.474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0.0841" office:value-type="string">
            <text:p>1030.0841</text:p>
          </table:table-cell>
          <table:table-cell office:string-value="0.0844" office:value-type="string">
            <text:p>0.0844</text:p>
          </table:table-cell>
          <table:table-cell office:string-value="1.4030" office:value-type="string">
            <text:p>1.4030</text:p>
          </table:table-cell>
          <table:table-cell office:string-value="0.5810" office:value-type="string">
            <text:p>0.5810</text:p>
          </table:table-cell>
          <table:table-cell office:string-value="94.6583" office:value-type="string">
            <text:p>94.6583</text:p>
          </table:table-cell>
          <table:table-cell office:string-value="3.6967" office:value-type="string">
            <text:p>3.6967</text:p>
          </table:table-cell>
          <table:table-cell office:string-value="0.1458" office:value-type="string">
            <text:p>0.1458</text:p>
          </table:table-cell>
          <table:table-cell office:string-value="0.0045" office:value-type="string">
            <text:p>0.0045</text:p>
          </table:table-cell>
          <table:table-cell office:string-value="0.0055" office:value-type="string">
            <text:p>0.0055</text:p>
          </table:table-cell>
          <table:table-cell office:string-value="0.0009" office:value-type="string">
            <text:p>0.0009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1.4046" office:value-type="string">
            <text:p>1351.4046</text:p>
          </table:table-cell>
          <table:table-cell office:string-value="-99.2183" office:value-type="string">
            <text:p>-99.218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22.8098" office:value-type="string">
            <text:p>1022.8098</text:p>
          </table:table-cell>
          <table:table-cell office:string-value="1.0613" office:value-type="string">
            <text:p>1.0613</text:p>
          </table:table-cell>
          <table:table-cell office:string-value="0.6266" office:value-type="string">
            <text:p>0.6266</text:p>
          </table:table-cell>
          <table:table-cell office:string-value="0.5839" office:value-type="string">
            <text:p>0.5839</text:p>
          </table:table-cell>
          <table:table-cell office:string-value="95.3086" office:value-type="string">
            <text:p>95.3086</text:p>
          </table:table-cell>
          <table:table-cell office:string-value="2.7721" office:value-type="string">
            <text:p>2.7721</text:p>
          </table:table-cell>
          <table:table-cell office:string-value="0.1631" office:value-type="string">
            <text:p>0.1631</text:p>
          </table:table-cell>
          <table:table-cell office:string-value="0.0273" office:value-type="string">
            <text:p>0.0273</text:p>
          </table:table-cell>
          <table:table-cell office:string-value="0.0203" office:value-type="string">
            <text:p>0.0203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4986" office:value-type="string">
            <text:p>1338.4986</text:p>
          </table:table-cell>
          <table:table-cell office:string-value="-36.4022" office:value-type="string">
            <text:p>-36.402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22.0378" office:value-type="string">
            <text:p>1022.0378</text:p>
          </table:table-cell>
          <table:table-cell office:string-value="1.0594" office:value-type="string">
            <text:p>1.0594</text:p>
          </table:table-cell>
          <table:table-cell office:string-value="0.7136" office:value-type="string">
            <text:p>0.7136</text:p>
          </table:table-cell>
          <table:table-cell office:string-value="0.5843" office:value-type="string">
            <text:p>0.5843</text:p>
          </table:table-cell>
          <table:table-cell office:string-value="95.2130" office:value-type="string">
            <text:p>95.2130</text:p>
          </table:table-cell>
          <table:table-cell office:string-value="2.7828" office:value-type="string">
            <text:p>2.7828</text:p>
          </table:table-cell>
          <table:table-cell office:string-value="0.1629" office:value-type="string">
            <text:p>0.1629</text:p>
          </table:table-cell>
          <table:table-cell office:string-value="0.0249" office:value-type="string">
            <text:p>0.0249</text:p>
          </table:table-cell>
          <table:table-cell office:string-value="0.0194" office:value-type="string">
            <text:p>0.0194</text:p>
          </table:table-cell>
          <table:table-cell office:string-value="0.0079" office:value-type="string">
            <text:p>0.0079</text:p>
          </table:table-cell>
          <table:table-cell office:string-value="0.0046" office:value-type="string">
            <text:p>0.0046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0527" office:value-type="string">
            <text:p>1337.0527</text:p>
          </table:table-cell>
          <table:table-cell office:string-value="-31.7677" office:value-type="string">
            <text:p>-31.767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1.3545" office:value-type="string">
            <text:p>1021.3545</text:p>
          </table:table-cell>
          <table:table-cell office:string-value="1.0743" office:value-type="string">
            <text:p>1.0743</text:p>
          </table:table-cell>
          <table:table-cell office:string-value="0.5981" office:value-type="string">
            <text:p>0.5981</text:p>
          </table:table-cell>
          <table:table-cell office:string-value="0.5829" office:value-type="string">
            <text:p>0.5829</text:p>
          </table:table-cell>
          <table:table-cell office:string-value="95.4919" office:value-type="string">
            <text:p>95.4919</text:p>
          </table:table-cell>
          <table:table-cell office:string-value="2.6262" office:value-type="string">
            <text:p>2.6262</text:p>
          </table:table-cell>
          <table:table-cell office:string-value="0.1518" office:value-type="string">
            <text:p>0.1518</text:p>
          </table:table-cell>
          <table:table-cell office:string-value="0.0234" office:value-type="string">
            <text:p>0.0234</text:p>
          </table:table-cell>
          <table:table-cell office:string-value="0.0171" office:value-type="string">
            <text:p>0.0171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862" office:value-type="string">
            <text:p>1337.7862</text:p>
          </table:table-cell>
          <table:table-cell office:string-value="-39.0655" office:value-type="string">
            <text:p>-39.06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5654" office:value-type="string">
            <text:p>1032.5654</text:p>
          </table:table-cell>
          <table:table-cell office:string-value="0.0229" office:value-type="string">
            <text:p>0.0229</text:p>
          </table:table-cell>
          <table:table-cell office:string-value="0.7597" office:value-type="string">
            <text:p>0.7597</text:p>
          </table:table-cell>
          <table:table-cell office:string-value="0.5748" office:value-type="string">
            <text:p>0.5748</text:p>
          </table:table-cell>
          <table:table-cell office:string-value="95.9244" office:value-type="string">
            <text:p>95.9244</text:p>
          </table:table-cell>
          <table:table-cell office:string-value="3.1788" office:value-type="string">
            <text:p>3.1788</text:p>
          </table:table-cell>
          <table:table-cell office:string-value="0.1071" office:value-type="string">
            <text:p>0.1071</text:p>
          </table:table-cell>
          <table:table-cell office:string-value="0.0032" office:value-type="string">
            <text:p>0.0032</text:p>
          </table:table-cell>
          <table:table-cell office:string-value="0.0036" office:value-type="string">
            <text:p>0.0036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1.9822" office:value-type="string">
            <text:p>1361.9822</text:p>
          </table:table-cell>
          <table:table-cell office:string-value="-102.1477" office:value-type="string">
            <text:p>-102.147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23.4653" office:value-type="string">
            <text:p>1023.4653</text:p>
          </table:table-cell>
          <table:table-cell office:string-value="0.9547" office:value-type="string">
            <text:p>0.9547</text:p>
          </table:table-cell>
          <table:table-cell office:string-value="0.6547" office:value-type="string">
            <text:p>0.6547</text:p>
          </table:table-cell>
          <table:table-cell office:string-value="0.5829" office:value-type="string">
            <text:p>0.5829</text:p>
          </table:table-cell>
          <table:table-cell office:string-value="95.3835" office:value-type="string">
            <text:p>95.3835</text:p>
          </table:table-cell>
          <table:table-cell office:string-value="2.7881" office:value-type="string">
            <text:p>2.7881</text:p>
          </table:table-cell>
          <table:table-cell office:string-value="0.1559" office:value-type="string">
            <text:p>0.1559</text:p>
          </table:table-cell>
          <table:table-cell office:string-value="0.0248" office:value-type="string">
            <text:p>0.0248</text:p>
          </table:table-cell>
          <table:table-cell office:string-value="0.0195" office:value-type="string">
            <text:p>0.0195</text:p>
          </table:table-cell>
          <table:table-cell office:string-value="0.0073" office:value-type="string">
            <text:p>0.0073</text:p>
          </table:table-cell>
          <table:table-cell office:string-value="0.0041" office:value-type="string">
            <text:p>0.0041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5188" office:value-type="string">
            <text:p>1340.5188</text:p>
          </table:table-cell>
          <table:table-cell office:string-value="-40.5094" office:value-type="string">
            <text:p>-40.509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22.9335" office:value-type="string">
            <text:p>1022.9335</text:p>
          </table:table-cell>
          <table:table-cell office:string-value="1.0783" office:value-type="string">
            <text:p>1.0783</text:p>
          </table:table-cell>
          <table:table-cell office:string-value="0.6462" office:value-type="string">
            <text:p>0.6462</text:p>
          </table:table-cell>
          <table:table-cell office:string-value="0.5845" office:value-type="string">
            <text:p>0.5845</text:p>
          </table:table-cell>
          <table:table-cell office:string-value="95.1928" office:value-type="string">
            <text:p>95.1928</text:p>
          </table:table-cell>
          <table:table-cell office:string-value="2.8632" office:value-type="string">
            <text:p>2.8632</text:p>
          </table:table-cell>
          <table:table-cell office:string-value="0.1518" office:value-type="string">
            <text:p>0.1518</text:p>
          </table:table-cell>
          <table:table-cell office:string-value="0.0265" office:value-type="string">
            <text:p>0.0265</text:p>
          </table:table-cell>
          <table:table-cell office:string-value="0.0210" office:value-type="string">
            <text:p>0.0210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0186" office:value-type="string">
            <text:p>1338.0186</text:p>
          </table:table-cell>
          <table:table-cell office:string-value="-37.6950" office:value-type="string">
            <text:p>-37.695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24.6891" office:value-type="string">
            <text:p>1024.6891</text:p>
          </table:table-cell>
          <table:table-cell office:string-value="0.8975" office:value-type="string">
            <text:p>0.8975</text:p>
          </table:table-cell>
          <table:table-cell office:string-value="0.6706" office:value-type="string">
            <text:p>0.6706</text:p>
          </table:table-cell>
          <table:table-cell office:string-value="0.5829" office:value-type="string">
            <text:p>0.5829</text:p>
          </table:table-cell>
          <table:table-cell office:string-value="95.3220" office:value-type="string">
            <text:p>95.3220</text:p>
          </table:table-cell>
          <table:table-cell office:string-value="2.8861" office:value-type="string">
            <text:p>2.8861</text:p>
          </table:table-cell>
          <table:table-cell office:string-value="0.1614" office:value-type="string">
            <text:p>0.1614</text:p>
          </table:table-cell>
          <table:table-cell office:string-value="0.0247" office:value-type="string">
            <text:p>0.0247</text:p>
          </table:table-cell>
          <table:table-cell office:string-value="0.0205" office:value-type="string">
            <text:p>0.0205</text:p>
          </table:table-cell>
          <table:table-cell office:string-value="0.0074" office:value-type="string">
            <text:p>0.0074</text:p>
          </table:table-cell>
          <table:table-cell office:string-value="0.0038" office:value-type="string">
            <text:p>0.0038</text:p>
          </table:table-cell>
          <table:table-cell office:string-value="0.0069" office:value-type="string">
            <text:p>0.0069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2.1000" office:value-type="string">
            <text:p>1342.1000</text:p>
          </table:table-cell>
          <table:table-cell office:string-value="-42.5417" office:value-type="string">
            <text:p>-42.541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20.8260" office:value-type="string">
            <text:p>1020.8260</text:p>
          </table:table-cell>
          <table:table-cell office:string-value="1.0973" office:value-type="string">
            <text:p>1.0973</text:p>
          </table:table-cell>
          <table:table-cell office:string-value="0.6089" office:value-type="string">
            <text:p>0.6089</text:p>
          </table:table-cell>
          <table:table-cell office:string-value="0.5830" office:value-type="string">
            <text:p>0.5830</text:p>
          </table:table-cell>
          <table:table-cell office:string-value="95.5233" office:value-type="string">
            <text:p>95.5233</text:p>
          </table:table-cell>
          <table:table-cell office:string-value="2.5441" office:value-type="string">
            <text:p>2.5441</text:p>
          </table:table-cell>
          <table:table-cell office:string-value="0.1565" office:value-type="string">
            <text:p>0.1565</text:p>
          </table:table-cell>
          <table:table-cell office:string-value="0.0258" office:value-type="string">
            <text:p>0.0258</text:p>
          </table:table-cell>
          <table:table-cell office:string-value="0.0218" office:value-type="string">
            <text:p>0.0218</text:p>
          </table:table-cell>
          <table:table-cell office:string-value="0.0079" office:value-type="string">
            <text:p>0.0079</text:p>
          </table:table-cell>
          <table:table-cell office:string-value="0.0039" office:value-type="string">
            <text:p>0.0039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9010" office:value-type="string">
            <text:p>1336.9010</text:p>
          </table:table-cell>
          <table:table-cell office:string-value="-34.0331" office:value-type="string">
            <text:p>-34.033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16.3589" office:value-type="string">
            <text:p>1016.3589</text:p>
          </table:table-cell>
          <table:table-cell office:string-value="1.0259" office:value-type="string">
            <text:p>1.0259</text:p>
          </table:table-cell>
          <table:table-cell office:string-value="0.5345" office:value-type="string">
            <text:p>0.5345</text:p>
          </table:table-cell>
          <table:table-cell office:string-value="0.5783" office:value-type="string">
            <text:p>0.5783</text:p>
          </table:table-cell>
          <table:table-cell office:string-value="96.4333" office:value-type="string">
            <text:p>96.4333</text:p>
          </table:table-cell>
          <table:table-cell office:string-value="1.7935" office:value-type="string">
            <text:p>1.7935</text:p>
          </table:table-cell>
          <table:table-cell office:string-value="0.1398" office:value-type="string">
            <text:p>0.1398</text:p>
          </table:table-cell>
          <table:table-cell office:string-value="0.0298" office:value-type="string">
            <text:p>0.0298</text:p>
          </table:table-cell>
          <table:table-cell office:string-value="0.0211" office:value-type="string">
            <text:p>0.0211</text:p>
          </table:table-cell>
          <table:table-cell office:string-value="0.0076" office:value-type="string">
            <text:p>0.0076</text:p>
          </table:table-cell>
          <table:table-cell office:string-value="0.0036" office:value-type="string">
            <text:p>0.0036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00" office:value-type="string">
            <text:p>0.0000</text:p>
          </table:table-cell>
          <table:table-cell office:string-value="0.0019" office:value-type="string">
            <text:p>0.0019</text:p>
          </table:table-cell>
          <table:table-cell office:string-value="1336.5522" office:value-type="string">
            <text:p>1336.5522</text:p>
          </table:table-cell>
          <table:table-cell office:string-value="-10.5614" office:value-type="string">
            <text:p>-10.561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2.3811" office:value-type="string">
            <text:p>1022.3811</text:p>
          </table:table-cell>
          <table:table-cell office:string-value="1.0444" office:value-type="string">
            <text:p>1.0444</text:p>
          </table:table-cell>
          <table:table-cell office:string-value="0.6087" office:value-type="string">
            <text:p>0.6087</text:p>
          </table:table-cell>
          <table:table-cell office:string-value="0.5832" office:value-type="string">
            <text:p>0.5832</text:p>
          </table:table-cell>
          <table:table-cell office:string-value="95.4232" office:value-type="string">
            <text:p>95.4232</text:p>
          </table:table-cell>
          <table:table-cell office:string-value="2.7026" office:value-type="string">
            <text:p>2.7026</text:p>
          </table:table-cell>
          <table:table-cell office:string-value="0.1593" office:value-type="string">
            <text:p>0.1593</text:p>
          </table:table-cell>
          <table:table-cell office:string-value="0.0238" office:value-type="string">
            <text:p>0.0238</text:p>
          </table:table-cell>
          <table:table-cell office:string-value="0.0192" office:value-type="string">
            <text:p>0.0192</text:p>
          </table:table-cell>
          <table:table-cell office:string-value="0.0069" office:value-type="string">
            <text:p>0.0069</text:p>
          </table:table-cell>
          <table:table-cell office:string-value="0.0041" office:value-type="string">
            <text:p>0.004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7879" office:value-type="string">
            <text:p>1338.7879</text:p>
          </table:table-cell>
          <table:table-cell office:string-value="-40.1409" office:value-type="string">
            <text:p>-40.140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9.7700" office:value-type="string">
            <text:p>1019.7700</text:p>
          </table:table-cell>
          <table:table-cell office:string-value="1.0816" office:value-type="string">
            <text:p>1.0816</text:p>
          </table:table-cell>
          <table:table-cell office:string-value="0.6917" office:value-type="string">
            <text:p>0.6917</text:p>
          </table:table-cell>
          <table:table-cell office:string-value="0.5830" office:value-type="string">
            <text:p>0.5830</text:p>
          </table:table-cell>
          <table:table-cell office:string-value="95.4561" office:value-type="string">
            <text:p>95.4561</text:p>
          </table:table-cell>
          <table:table-cell office:string-value="2.5724" office:value-type="string">
            <text:p>2.5724</text:p>
          </table:table-cell>
          <table:table-cell office:string-value="0.1372" office:value-type="string">
            <text:p>0.1372</text:p>
          </table:table-cell>
          <table:table-cell office:string-value="0.0249" office:value-type="string">
            <text:p>0.0249</text:p>
          </table:table-cell>
          <table:table-cell office:string-value="0.0190" office:value-type="string">
            <text:p>0.0190</text:p>
          </table:table-cell>
          <table:table-cell office:string-value="0.0070" office:value-type="string">
            <text:p>0.0070</text:p>
          </table:table-cell>
          <table:table-cell office:string-value="0.0038" office:value-type="string">
            <text:p>0.0038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5.5785" office:value-type="string">
            <text:p>1335.5785</text:p>
          </table:table-cell>
          <table:table-cell office:string-value="-44.7701" office:value-type="string">
            <text:p>-44.770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21.4585" office:value-type="string">
            <text:p>1021.4585</text:p>
          </table:table-cell>
          <table:table-cell office:string-value="1.0883" office:value-type="string">
            <text:p>1.0883</text:p>
          </table:table-cell>
          <table:table-cell office:string-value="0.5718" office:value-type="string">
            <text:p>0.5718</text:p>
          </table:table-cell>
          <table:table-cell office:string-value="0.5829" office:value-type="string">
            <text:p>0.5829</text:p>
          </table:table-cell>
          <table:table-cell office:string-value="95.5198" office:value-type="string">
            <text:p>95.5198</text:p>
          </table:table-cell>
          <table:table-cell office:string-value="2.6053" office:value-type="string">
            <text:p>2.6053</text:p>
          </table:table-cell>
          <table:table-cell office:string-value="0.1528" office:value-type="string">
            <text:p>0.1528</text:p>
          </table:table-cell>
          <table:table-cell office:string-value="0.0253" office:value-type="string">
            <text:p>0.0253</text:p>
          </table:table-cell>
          <table:table-cell office:string-value="0.0180" office:value-type="string">
            <text:p>0.0180</text:p>
          </table:table-cell>
          <table:table-cell office:string-value="0.0065" office:value-type="string">
            <text:p>0.0065</text:p>
          </table:table-cell>
          <table:table-cell office:string-value="0.0029" office:value-type="string">
            <text:p>0.002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9067" office:value-type="string">
            <text:p>1337.9067</text:p>
          </table:table-cell>
          <table:table-cell office:string-value="-36.5955" office:value-type="string">
            <text:p>-36.59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1.8993" office:value-type="string">
            <text:p>1021.8993</text:p>
          </table:table-cell>
          <table:table-cell office:string-value="1.0698" office:value-type="string">
            <text:p>1.0698</text:p>
          </table:table-cell>
          <table:table-cell office:string-value="0.6135" office:value-type="string">
            <text:p>0.6135</text:p>
          </table:table-cell>
          <table:table-cell office:string-value="0.5833" office:value-type="string">
            <text:p>0.5833</text:p>
          </table:table-cell>
          <table:table-cell office:string-value="95.4225" office:value-type="string">
            <text:p>95.4225</text:p>
          </table:table-cell>
          <table:table-cell office:string-value="2.6753" office:value-type="string">
            <text:p>2.6753</text:p>
          </table:table-cell>
          <table:table-cell office:string-value="0.1530" office:value-type="string">
            <text:p>0.1530</text:p>
          </table:table-cell>
          <table:table-cell office:string-value="0.0258" office:value-type="string">
            <text:p>0.0258</text:p>
          </table:table-cell>
          <table:table-cell office:string-value="0.0195" office:value-type="string">
            <text:p>0.0195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9788" office:value-type="string">
            <text:p>1337.9788</text:p>
          </table:table-cell>
          <table:table-cell office:string-value="-35.7202" office:value-type="string">
            <text:p>-35.720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20.6437" office:value-type="string">
            <text:p>1020.6437</text:p>
          </table:table-cell>
          <table:table-cell office:string-value="1.0723" office:value-type="string">
            <text:p>1.0723</text:p>
          </table:table-cell>
          <table:table-cell office:string-value="0.6260" office:value-type="string">
            <text:p>0.6260</text:p>
          </table:table-cell>
          <table:table-cell office:string-value="0.5827" office:value-type="string">
            <text:p>0.5827</text:p>
          </table:table-cell>
          <table:table-cell office:string-value="95.5408" office:value-type="string">
            <text:p>95.5408</text:p>
          </table:table-cell>
          <table:table-cell office:string-value="2.5474" office:value-type="string">
            <text:p>2.5474</text:p>
          </table:table-cell>
          <table:table-cell office:string-value="0.1495" office:value-type="string">
            <text:p>0.1495</text:p>
          </table:table-cell>
          <table:table-cell office:string-value="0.0254" office:value-type="string">
            <text:p>0.0254</text:p>
          </table:table-cell>
          <table:table-cell office:string-value="0.0190" office:value-type="string">
            <text:p>0.0190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0527" office:value-type="string">
            <text:p>1337.0527</text:p>
          </table:table-cell>
          <table:table-cell office:string-value="-38.4444" office:value-type="string">
            <text:p>-38.444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21.6682" office:value-type="string">
            <text:p>1021.6682</text:p>
          </table:table-cell>
          <table:table-cell office:string-value="1.0150" office:value-type="string">
            <text:p>1.0150</text:p>
          </table:table-cell>
          <table:table-cell office:string-value="0.4865" office:value-type="string">
            <text:p>0.4865</text:p>
          </table:table-cell>
          <table:table-cell office:string-value="0.5810" office:value-type="string">
            <text:p>0.5810</text:p>
          </table:table-cell>
          <table:table-cell office:string-value="95.8160" office:value-type="string">
            <text:p>95.8160</text:p>
          </table:table-cell>
          <table:table-cell office:string-value="2.4971" office:value-type="string">
            <text:p>2.4971</text:p>
          </table:table-cell>
          <table:table-cell office:string-value="0.1344" office:value-type="string">
            <text:p>0.1344</text:p>
          </table:table-cell>
          <table:table-cell office:string-value="0.0203" office:value-type="string">
            <text:p>0.0203</text:p>
          </table:table-cell>
          <table:table-cell office:string-value="0.0161" office:value-type="string">
            <text:p>0.0161</text:p>
          </table:table-cell>
          <table:table-cell office:string-value="0.0054" office:value-type="string">
            <text:p>0.0054</text:p>
          </table:table-cell>
          <table:table-cell office:string-value="0.0027" office:value-type="string">
            <text:p>0.0027</text:p>
          </table:table-cell>
          <table:table-cell office:string-value="0.0064" office:value-type="string">
            <text:p>0.0064</text:p>
          </table:table-cell>
          <table:table-cell office:string-value="0.0023" office:value-type="string">
            <text:p>0.002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40.4142" office:value-type="string">
            <text:p>1340.4142</text:p>
          </table:table-cell>
          <table:table-cell office:string-value="-44.5703" office:value-type="string">
            <text:p>-44.570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20.5200" office:value-type="string">
            <text:p>1020.5200</text:p>
          </table:table-cell>
          <table:table-cell office:string-value="1.0832" office:value-type="string">
            <text:p>1.0832</text:p>
          </table:table-cell>
          <table:table-cell office:string-value="0.6354" office:value-type="string">
            <text:p>0.6354</text:p>
          </table:table-cell>
          <table:table-cell office:string-value="0.5829" office:value-type="string">
            <text:p>0.5829</text:p>
          </table:table-cell>
          <table:table-cell office:string-value="95.5174" office:value-type="string">
            <text:p>95.5174</text:p>
          </table:table-cell>
          <table:table-cell office:string-value="2.5490" office:value-type="string">
            <text:p>2.5490</text:p>
          </table:table-cell>
          <table:table-cell office:string-value="0.1495" office:value-type="string">
            <text:p>0.1495</text:p>
          </table:table-cell>
          <table:table-cell office:string-value="0.0257" office:value-type="string">
            <text:p>0.0257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00" office:value-type="string">
            <text:p>0.0000</text:p>
          </table:table-cell>
          <table:table-cell office:string-value="0.0018" office:value-type="string">
            <text:p>0.0018</text:p>
          </table:table-cell>
          <table:table-cell office:string-value="1336.6723" office:value-type="string">
            <text:p>1336.6723</text:p>
          </table:table-cell>
          <table:table-cell office:string-value="-11.4775" office:value-type="string">
            <text:p>-11.477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21.0992" office:value-type="string">
            <text:p>1021.0992</text:p>
          </table:table-cell>
          <table:table-cell office:string-value="1.0715" office:value-type="string">
            <text:p>1.0715</text:p>
          </table:table-cell>
          <table:table-cell office:string-value="0.6177" office:value-type="string">
            <text:p>0.6177</text:p>
          </table:table-cell>
          <table:table-cell office:string-value="0.5829" office:value-type="string">
            <text:p>0.5829</text:p>
          </table:table-cell>
          <table:table-cell office:string-value="95.5127" office:value-type="string">
            <text:p>95.5127</text:p>
          </table:table-cell>
          <table:table-cell office:string-value="2.5796" office:value-type="string">
            <text:p>2.5796</text:p>
          </table:table-cell>
          <table:table-cell office:string-value="0.1524" office:value-type="string">
            <text:p>0.1524</text:p>
          </table:table-cell>
          <table:table-cell office:string-value="0.0259" office:value-type="string">
            <text:p>0.0259</text:p>
          </table:table-cell>
          <table:table-cell office:string-value="0.0196" office:value-type="string">
            <text:p>0.0196</text:p>
          </table:table-cell>
          <table:table-cell office:string-value="0.0071" office:value-type="string">
            <text:p>0.0071</text:p>
          </table:table-cell>
          <table:table-cell office:string-value="0.0038" office:value-type="string">
            <text:p>0.0038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4328" office:value-type="string">
            <text:p>1337.4328</text:p>
          </table:table-cell>
          <table:table-cell office:string-value="-35.8519" office:value-type="string">
            <text:p>-35.851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1.8739" office:value-type="string">
            <text:p>1031.8739</text:p>
          </table:table-cell>
          <table:table-cell office:string-value="0.0943" office:value-type="string">
            <text:p>0.0943</text:p>
          </table:table-cell>
          <table:table-cell office:string-value="1.3886" office:value-type="string">
            <text:p>1.3886</text:p>
          </table:table-cell>
          <table:table-cell office:string-value="0.5821" office:value-type="string">
            <text:p>0.5821</text:p>
          </table:table-cell>
          <table:table-cell office:string-value="94.4482" office:value-type="string">
            <text:p>94.4482</text:p>
          </table:table-cell>
          <table:table-cell office:string-value="3.9015" office:value-type="string">
            <text:p>3.9015</text:p>
          </table:table-cell>
          <table:table-cell office:string-value="0.1533" office:value-type="string">
            <text:p>0.1533</text:p>
          </table:table-cell>
          <table:table-cell office:string-value="0.0050" office:value-type="string">
            <text:p>0.0050</text:p>
          </table:table-cell>
          <table:table-cell office:string-value="0.0067" office:value-type="string">
            <text:p>0.0067</text:p>
          </table:table-cell>
          <table:table-cell office:string-value="0.0012" office:value-type="string">
            <text:p>0.0012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2.4210" office:value-type="string">
            <text:p>1352.4210</text:p>
          </table:table-cell>
          <table:table-cell office:string-value="-98.0275" office:value-type="string">
            <text:p>-98.027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20.4403" office:value-type="string">
            <text:p>1020.4403</text:p>
          </table:table-cell>
          <table:table-cell office:string-value="1.1096" office:value-type="string">
            <text:p>1.1096</text:p>
          </table:table-cell>
          <table:table-cell office:string-value="0.6166" office:value-type="string">
            <text:p>0.6166</text:p>
          </table:table-cell>
          <table:table-cell office:string-value="0.5831" office:value-type="string">
            <text:p>0.5831</text:p>
          </table:table-cell>
          <table:table-cell office:string-value="95.5060" office:value-type="string">
            <text:p>95.5060</text:p>
          </table:table-cell>
          <table:table-cell office:string-value="2.5543" office:value-type="string">
            <text:p>2.5543</text:p>
          </table:table-cell>
          <table:table-cell office:string-value="0.1484" office:value-type="string">
            <text:p>0.1484</text:p>
          </table:table-cell>
          <table:table-cell office:string-value="0.0264" office:value-type="string">
            <text:p>0.0264</text:p>
          </table:table-cell>
          <table:table-cell office:string-value="0.0184" office:value-type="string">
            <text:p>0.0184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3600" office:value-type="string">
            <text:p>1336.3600</text:p>
          </table:table-cell>
          <table:table-cell office:string-value="-36.7269" office:value-type="string">
            <text:p>-36.726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20.0235" office:value-type="string">
            <text:p>1020.0235</text:p>
          </table:table-cell>
          <table:table-cell office:string-value="1.1018" office:value-type="string">
            <text:p>1.1018</text:p>
          </table:table-cell>
          <table:table-cell office:string-value="0.6109" office:value-type="string">
            <text:p>0.6109</text:p>
          </table:table-cell>
          <table:table-cell office:string-value="0.5827" office:value-type="string">
            <text:p>0.5827</text:p>
          </table:table-cell>
          <table:table-cell office:string-value="95.5917" office:value-type="string">
            <text:p>95.5917</text:p>
          </table:table-cell>
          <table:table-cell office:string-value="2.4750" office:value-type="string">
            <text:p>2.4750</text:p>
          </table:table-cell>
          <table:table-cell office:string-value="0.1563" office:value-type="string">
            <text:p>0.1563</text:p>
          </table:table-cell>
          <table:table-cell office:string-value="0.0259" office:value-type="string">
            <text:p>0.0259</text:p>
          </table:table-cell>
          <table:table-cell office:string-value="0.0194" office:value-type="string">
            <text:p>0.0194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3472" office:value-type="string">
            <text:p>1336.3472</text:p>
          </table:table-cell>
          <table:table-cell office:string-value="-37.8365" office:value-type="string">
            <text:p>-37.836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4.4103" office:value-type="string">
            <text:p>1034.4103</text:p>
          </table:table-cell>
          <table:table-cell office:string-value="0.0873" office:value-type="string">
            <text:p>0.0873</text:p>
          </table:table-cell>
          <table:table-cell office:string-value="1.1415" office:value-type="string">
            <text:p>1.1415</text:p>
          </table:table-cell>
          <table:table-cell office:string-value="0.5810" office:value-type="string">
            <text:p>0.5810</text:p>
          </table:table-cell>
          <table:table-cell office:string-value="94.6787" office:value-type="string">
            <text:p>94.6787</text:p>
          </table:table-cell>
          <table:table-cell office:string-value="3.9479" office:value-type="string">
            <text:p>3.9479</text:p>
          </table:table-cell>
          <table:table-cell office:string-value="0.1330" office:value-type="string">
            <text:p>0.1330</text:p>
          </table:table-cell>
          <table:table-cell office:string-value="0.0042" office:value-type="string">
            <text:p>0.0042</text:p>
          </table:table-cell>
          <table:table-cell office:string-value="0.0066" office:value-type="string">
            <text:p>0.0066</text:p>
          </table:table-cell>
          <table:table-cell office:string-value="0.0004" office:value-type="string">
            <text:p>0.0004</text:p>
          </table:table-cell>
          <table:table-cell office:string-value="0.0000" office:value-type="string">
            <text:p>0.0000</text:p>
          </table:table-cell>
          <table:table-cell office:string-value="0.0004" office:value-type="string">
            <text:p>0.0004</text:p>
          </table:table-cell>
          <table:table-cell office:string-value="0.0001" office:value-type="string">
            <text:p>0.0001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7.0684" office:value-type="string">
            <text:p>1357.0684</text:p>
          </table:table-cell>
          <table:table-cell office:string-value="-92.5090" office:value-type="string">
            <text:p>-92.509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1.9211" office:value-type="string">
            <text:p>1021.9211</text:p>
          </table:table-cell>
          <table:table-cell office:string-value="1.0565" office:value-type="string">
            <text:p>1.0565</text:p>
          </table:table-cell>
          <table:table-cell office:string-value="0.6120" office:value-type="string">
            <text:p>0.6120</text:p>
          </table:table-cell>
          <table:table-cell office:string-value="0.5831" office:value-type="string">
            <text:p>0.5831</text:p>
          </table:table-cell>
          <table:table-cell office:string-value="95.4358" office:value-type="string">
            <text:p>95.4358</text:p>
          </table:table-cell>
          <table:table-cell office:string-value="2.6777" office:value-type="string">
            <text:p>2.6777</text:p>
          </table:table-cell>
          <table:table-cell office:string-value="0.1581" office:value-type="string">
            <text:p>0.1581</text:p>
          </table:table-cell>
          <table:table-cell office:string-value="0.0247" office:value-type="string">
            <text:p>0.0247</text:p>
          </table:table-cell>
          <table:table-cell office:string-value="0.0179" office:value-type="string">
            <text:p>0.0179</text:p>
          </table:table-cell>
          <table:table-cell office:string-value="0.0068" office:value-type="string">
            <text:p>0.0068</text:p>
          </table:table-cell>
          <table:table-cell office:string-value="0.0030" office:value-type="string">
            <text:p>0.0030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2773" office:value-type="string">
            <text:p>1338.2773</text:p>
          </table:table-cell>
          <table:table-cell office:string-value="-41.0784" office:value-type="string">
            <text:p>-41.078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1.9214" office:value-type="string">
            <text:p>1021.9214</text:p>
          </table:table-cell>
          <table:table-cell office:string-value="1.0559" office:value-type="string">
            <text:p>1.0559</text:p>
          </table:table-cell>
          <table:table-cell office:string-value="0.6106" office:value-type="string">
            <text:p>0.6106</text:p>
          </table:table-cell>
          <table:table-cell office:string-value="0.5831" office:value-type="string">
            <text:p>0.5831</text:p>
          </table:table-cell>
          <table:table-cell office:string-value="95.4393" office:value-type="string">
            <text:p>95.4393</text:p>
          </table:table-cell>
          <table:table-cell office:string-value="2.6770" office:value-type="string">
            <text:p>2.6770</text:p>
          </table:table-cell>
          <table:table-cell office:string-value="0.1578" office:value-type="string">
            <text:p>0.1578</text:p>
          </table:table-cell>
          <table:table-cell office:string-value="0.0246" office:value-type="string">
            <text:p>0.0246</text:p>
          </table:table-cell>
          <table:table-cell office:string-value="0.0178" office:value-type="string">
            <text:p>0.0178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8.3043" office:value-type="string">
            <text:p>1338.3043</text:p>
          </table:table-cell>
          <table:table-cell office:string-value="-41.9662" office:value-type="string">
            <text:p>-41.966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2.3475" office:value-type="string">
            <text:p>1022.3475</text:p>
          </table:table-cell>
          <table:table-cell office:string-value="1.0660" office:value-type="string">
            <text:p>1.0660</text:p>
          </table:table-cell>
          <table:table-cell office:string-value="0.6393" office:value-type="string">
            <text:p>0.6393</text:p>
          </table:table-cell>
          <table:table-cell office:string-value="0.5839" office:value-type="string">
            <text:p>0.5839</text:p>
          </table:table-cell>
          <table:table-cell office:string-value="95.3132" office:value-type="string">
            <text:p>95.3132</text:p>
          </table:table-cell>
          <table:table-cell office:string-value="2.7554" office:value-type="string">
            <text:p>2.7554</text:p>
          </table:table-cell>
          <table:table-cell office:string-value="0.1619" office:value-type="string">
            <text:p>0.1619</text:p>
          </table:table-cell>
          <table:table-cell office:string-value="0.0252" office:value-type="string">
            <text:p>0.0252</text:p>
          </table:table-cell>
          <table:table-cell office:string-value="0.0191" office:value-type="string">
            <text:p>0.0191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173" office:value-type="string">
            <text:p>1338.0173</text:p>
          </table:table-cell>
          <table:table-cell office:string-value="-35.5914" office:value-type="string">
            <text:p>-35.591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5042" office:value-type="string">
            <text:p>1022.5042</text:p>
          </table:table-cell>
          <table:table-cell office:string-value="1.1454" office:value-type="string">
            <text:p>1.1454</text:p>
          </table:table-cell>
          <table:table-cell office:string-value="0.4564" office:value-type="string">
            <text:p>0.4564</text:p>
          </table:table-cell>
          <table:table-cell office:string-value="0.5833" office:value-type="string">
            <text:p>0.5833</text:p>
          </table:table-cell>
          <table:table-cell office:string-value="95.7164" office:value-type="string">
            <text:p>95.7164</text:p>
          </table:table-cell>
          <table:table-cell office:string-value="2.3372" office:value-type="string">
            <text:p>2.3372</text:p>
          </table:table-cell>
          <table:table-cell office:string-value="0.2298" office:value-type="string">
            <text:p>0.2298</text:p>
          </table:table-cell>
          <table:table-cell office:string-value="0.0479" office:value-type="string">
            <text:p>0.0479</text:p>
          </table:table-cell>
          <table:table-cell office:string-value="0.0368" office:value-type="string">
            <text:p>0.0368</text:p>
          </table:table-cell>
          <table:table-cell office:string-value="0.0128" office:value-type="string">
            <text:p>0.0128</text:p>
          </table:table-cell>
          <table:table-cell office:string-value="0.0063" office:value-type="string">
            <text:p>0.0063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8209" office:value-type="string">
            <text:p>1338.8209</text:p>
          </table:table-cell>
          <table:table-cell office:string-value="-31.9372" office:value-type="string">
            <text:p>-31.937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20.5123" office:value-type="string">
            <text:p>1020.5123</text:p>
          </table:table-cell>
          <table:table-cell office:string-value="1.0765" office:value-type="string">
            <text:p>1.0765</text:p>
          </table:table-cell>
          <table:table-cell office:string-value="0.6170" office:value-type="string">
            <text:p>0.6170</text:p>
          </table:table-cell>
          <table:table-cell office:string-value="0.5826" office:value-type="string">
            <text:p>0.5826</text:p>
          </table:table-cell>
          <table:table-cell office:string-value="95.5855" office:value-type="string">
            <text:p>95.5855</text:p>
          </table:table-cell>
          <table:table-cell office:string-value="2.4988" office:value-type="string">
            <text:p>2.4988</text:p>
          </table:table-cell>
          <table:table-cell office:string-value="0.1547" office:value-type="string">
            <text:p>0.1547</text:p>
          </table:table-cell>
          <table:table-cell office:string-value="0.0257" office:value-type="string">
            <text:p>0.0257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40" office:value-type="string">
            <text:p>0.0040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0021" office:value-type="string">
            <text:p>1337.0021</text:p>
          </table:table-cell>
          <table:table-cell office:string-value="-35.6138" office:value-type="string">
            <text:p>-35.613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0.4445" office:value-type="string">
            <text:p>1020.4445</text:p>
          </table:table-cell>
          <table:table-cell office:string-value="1.0764" office:value-type="string">
            <text:p>1.0764</text:p>
          </table:table-cell>
          <table:table-cell office:string-value="0.6094" office:value-type="string">
            <text:p>0.6094</text:p>
          </table:table-cell>
          <table:table-cell office:string-value="0.5825" office:value-type="string">
            <text:p>0.5825</text:p>
          </table:table-cell>
          <table:table-cell office:string-value="95.5915" office:value-type="string">
            <text:p>95.5915</text:p>
          </table:table-cell>
          <table:table-cell office:string-value="2.5114" office:value-type="string">
            <text:p>2.5114</text:p>
          </table:table-cell>
          <table:table-cell office:string-value="0.1495" office:value-type="string">
            <text:p>0.1495</text:p>
          </table:table-cell>
          <table:table-cell office:string-value="0.0237" office:value-type="string">
            <text:p>0.0237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0810" office:value-type="string">
            <text:p>1337.0810</text:p>
          </table:table-cell>
          <table:table-cell office:string-value="-34.2140" office:value-type="string">
            <text:p>-34.214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20.2899" office:value-type="string">
            <text:p>1020.2899</text:p>
          </table:table-cell>
          <table:table-cell office:string-value="1.0646" office:value-type="string">
            <text:p>1.0646</text:p>
          </table:table-cell>
          <table:table-cell office:string-value="0.5969" office:value-type="string">
            <text:p>0.5969</text:p>
          </table:table-cell>
          <table:table-cell office:string-value="0.5820" office:value-type="string">
            <text:p>0.5820</text:p>
          </table:table-cell>
          <table:table-cell office:string-value="95.6434" office:value-type="string">
            <text:p>95.6434</text:p>
          </table:table-cell>
          <table:table-cell office:string-value="2.4902" office:value-type="string">
            <text:p>2.4902</text:p>
          </table:table-cell>
          <table:table-cell office:string-value="0.1465" office:value-type="string">
            <text:p>0.1465</text:p>
          </table:table-cell>
          <table:table-cell office:string-value="0.0256" office:value-type="string">
            <text:p>0.0256</text:p>
          </table:table-cell>
          <table:table-cell office:string-value="0.0188" office:value-type="string">
            <text:p>0.0188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29" office:value-type="string">
            <text:p>0.0029</text:p>
          </table:table-cell>
          <table:table-cell office:string-value="0.0010" office:value-type="string">
            <text:p>0.0010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7.3460" office:value-type="string">
            <text:p>1337.3460</text:p>
          </table:table-cell>
          <table:table-cell office:string-value="-58.7888" office:value-type="string">
            <text:p>-58.788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21.0104" office:value-type="string">
            <text:p>1021.0104</text:p>
          </table:table-cell>
          <table:table-cell office:string-value="1.0815" office:value-type="string">
            <text:p>1.0815</text:p>
          </table:table-cell>
          <table:table-cell office:string-value="0.5703" office:value-type="string">
            <text:p>0.5703</text:p>
          </table:table-cell>
          <table:table-cell office:string-value="0.5825" office:value-type="string">
            <text:p>0.5825</text:p>
          </table:table-cell>
          <table:table-cell office:string-value="95.6351" office:value-type="string">
            <text:p>95.6351</text:p>
          </table:table-cell>
          <table:table-cell office:string-value="2.4752" office:value-type="string">
            <text:p>2.4752</text:p>
          </table:table-cell>
          <table:table-cell office:string-value="0.1683" office:value-type="string">
            <text:p>0.1683</text:p>
          </table:table-cell>
          <table:table-cell office:string-value="0.0265" office:value-type="string">
            <text:p>0.0265</text:p>
          </table:table-cell>
          <table:table-cell office:string-value="0.0216" office:value-type="string">
            <text:p>0.0216</text:p>
          </table:table-cell>
          <table:table-cell office:string-value="0.0077" office:value-type="string">
            <text:p>0.0077</text:p>
          </table:table-cell>
          <table:table-cell office:string-value="0.0037" office:value-type="string">
            <text:p>0.0037</text:p>
          </table:table-cell>
          <table:table-cell office:string-value="0.0102" office:value-type="string">
            <text:p>0.0102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7711" office:value-type="string">
            <text:p>1337.7711</text:p>
          </table:table-cell>
          <table:table-cell office:string-value="-34.6055" office:value-type="string">
            <text:p>-34.60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21.1011" office:value-type="string">
            <text:p>1021.1011</text:p>
          </table:table-cell>
          <table:table-cell office:string-value="0.8642" office:value-type="string">
            <text:p>0.8642</text:p>
          </table:table-cell>
          <table:table-cell office:string-value="1.0067" office:value-type="string">
            <text:p>1.0067</text:p>
          </table:table-cell>
          <table:table-cell office:string-value="0.5837" office:value-type="string">
            <text:p>0.5837</text:p>
          </table:table-cell>
          <table:table-cell office:string-value="95.0116" office:value-type="string">
            <text:p>95.0116</text:p>
          </table:table-cell>
          <table:table-cell office:string-value="2.9202" office:value-type="string">
            <text:p>2.9202</text:p>
          </table:table-cell>
          <table:table-cell office:string-value="0.1587" office:value-type="string">
            <text:p>0.1587</text:p>
          </table:table-cell>
          <table:table-cell office:string-value="0.0168" office:value-type="string">
            <text:p>0.0168</text:p>
          </table:table-cell>
          <table:table-cell office:string-value="0.0151" office:value-type="string">
            <text:p>0.0151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5512" office:value-type="string">
            <text:p>1336.5512</text:p>
          </table:table-cell>
          <table:table-cell office:string-value="-98.5404" office:value-type="string">
            <text:p>-98.540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21.7968" office:value-type="string">
            <text:p>1021.7968</text:p>
          </table:table-cell>
          <table:table-cell office:string-value="1.1150" office:value-type="string">
            <text:p>1.1150</text:p>
          </table:table-cell>
          <table:table-cell office:string-value="0.6322" office:value-type="string">
            <text:p>0.6322</text:p>
          </table:table-cell>
          <table:table-cell office:string-value="0.5843" office:value-type="string">
            <text:p>0.5843</text:p>
          </table:table-cell>
          <table:table-cell office:string-value="95.2823" office:value-type="string">
            <text:p>95.2823</text:p>
          </table:table-cell>
          <table:table-cell office:string-value="2.7366" office:value-type="string">
            <text:p>2.7366</text:p>
          </table:table-cell>
          <table:table-cell office:string-value="0.1630" office:value-type="string">
            <text:p>0.1630</text:p>
          </table:table-cell>
          <table:table-cell office:string-value="0.0310" office:value-type="string">
            <text:p>0.0310</text:p>
          </table:table-cell>
          <table:table-cell office:string-value="0.0197" office:value-type="string">
            <text:p>0.0197</text:p>
          </table:table-cell>
          <table:table-cell office:string-value="0.0073" office:value-type="string">
            <text:p>0.0073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633" office:value-type="string">
            <text:p>1336.9633</text:p>
          </table:table-cell>
          <table:table-cell office:string-value="-36.2783" office:value-type="string">
            <text:p>-36.278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1.8108" office:value-type="string">
            <text:p>1021.8108</text:p>
          </table:table-cell>
          <table:table-cell office:string-value="1.1152" office:value-type="string">
            <text:p>1.1152</text:p>
          </table:table-cell>
          <table:table-cell office:string-value="0.6319" office:value-type="string">
            <text:p>0.6319</text:p>
          </table:table-cell>
          <table:table-cell office:string-value="0.5843" office:value-type="string">
            <text:p>0.5843</text:p>
          </table:table-cell>
          <table:table-cell office:string-value="95.2819" office:value-type="string">
            <text:p>95.2819</text:p>
          </table:table-cell>
          <table:table-cell office:string-value="2.7370" office:value-type="string">
            <text:p>2.7370</text:p>
          </table:table-cell>
          <table:table-cell office:string-value="0.1631" office:value-type="string">
            <text:p>0.1631</text:p>
          </table:table-cell>
          <table:table-cell office:string-value="0.0310" office:value-type="string">
            <text:p>0.0310</text:p>
          </table:table-cell>
          <table:table-cell office:string-value="0.0197" office:value-type="string">
            <text:p>0.0197</text:p>
          </table:table-cell>
          <table:table-cell office:string-value="0.0073" office:value-type="string">
            <text:p>0.0073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661" office:value-type="string">
            <text:p>1336.9661</text:p>
          </table:table-cell>
          <table:table-cell office:string-value="-36.2786" office:value-type="string">
            <text:p>-36.278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4.1539" office:value-type="string">
            <text:p>1024.1539</text:p>
          </table:table-cell>
          <table:table-cell office:string-value="1.0494" office:value-type="string">
            <text:p>1.0494</text:p>
          </table:table-cell>
          <table:table-cell office:string-value="0.3532" office:value-type="string">
            <text:p>0.3532</text:p>
          </table:table-cell>
          <table:table-cell office:string-value="0.5817" office:value-type="string">
            <text:p>0.5817</text:p>
          </table:table-cell>
          <table:table-cell office:string-value="95.7714" office:value-type="string">
            <text:p>95.7714</text:p>
          </table:table-cell>
          <table:table-cell office:string-value="2.6087" office:value-type="string">
            <text:p>2.6087</text:p>
          </table:table-cell>
          <table:table-cell office:string-value="0.1531" office:value-type="string">
            <text:p>0.1531</text:p>
          </table:table-cell>
          <table:table-cell office:string-value="0.0272" office:value-type="string">
            <text:p>0.0272</text:p>
          </table:table-cell>
          <table:table-cell office:string-value="0.0192" office:value-type="string">
            <text:p>0.0192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2.8342" office:value-type="string">
            <text:p>1342.8342</text:p>
          </table:table-cell>
          <table:table-cell office:string-value="-40.6739" office:value-type="string">
            <text:p>-40.673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2.7224" office:value-type="string">
            <text:p>1022.7224</text:p>
          </table:table-cell>
          <table:table-cell office:string-value="1.1079" office:value-type="string">
            <text:p>1.1079</text:p>
          </table:table-cell>
          <table:table-cell office:string-value="0.3088" office:value-type="string">
            <text:p>0.3088</text:p>
          </table:table-cell>
          <table:table-cell office:string-value="0.5812" office:value-type="string">
            <text:p>0.5812</text:p>
          </table:table-cell>
          <table:table-cell office:string-value="95.9150" office:value-type="string">
            <text:p>95.9150</text:p>
          </table:table-cell>
          <table:table-cell office:string-value="2.4599" office:value-type="string">
            <text:p>2.4599</text:p>
          </table:table-cell>
          <table:table-cell office:string-value="0.1483" office:value-type="string">
            <text:p>0.1483</text:p>
          </table:table-cell>
          <table:table-cell office:string-value="0.0239" office:value-type="string">
            <text:p>0.0239</text:p>
          </table:table-cell>
          <table:table-cell office:string-value="0.0177" office:value-type="string">
            <text:p>0.0177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1.4630" office:value-type="string">
            <text:p>1341.4630</text:p>
          </table:table-cell>
          <table:table-cell office:string-value="-38.7057" office:value-type="string">
            <text:p>-38.705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21.5061" office:value-type="string">
            <text:p>1021.5061</text:p>
          </table:table-cell>
          <table:table-cell office:string-value="1.0599" office:value-type="string">
            <text:p>1.0599</text:p>
          </table:table-cell>
          <table:table-cell office:string-value="0.6518" office:value-type="string">
            <text:p>0.6518</text:p>
          </table:table-cell>
          <table:table-cell office:string-value="0.5834" office:value-type="string">
            <text:p>0.5834</text:p>
          </table:table-cell>
          <table:table-cell office:string-value="95.4090" office:value-type="string">
            <text:p>95.4090</text:p>
          </table:table-cell>
          <table:table-cell office:string-value="2.6539" office:value-type="string">
            <text:p>2.6539</text:p>
          </table:table-cell>
          <table:table-cell office:string-value="0.1601" office:value-type="string">
            <text:p>0.1601</text:p>
          </table:table-cell>
          <table:table-cell office:string-value="0.0252" office:value-type="string">
            <text:p>0.0252</text:p>
          </table:table-cell>
          <table:table-cell office:string-value="0.0196" office:value-type="string">
            <text:p>0.0196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4870" office:value-type="string">
            <text:p>1337.4870</text:p>
          </table:table-cell>
          <table:table-cell office:string-value="-35.7782" office:value-type="string">
            <text:p>-35.778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14.7813" office:value-type="string">
            <text:p>1014.7813</text:p>
          </table:table-cell>
          <table:table-cell office:string-value="0.1755" office:value-type="string">
            <text:p>0.1755</text:p>
          </table:table-cell>
          <table:table-cell office:string-value="1.5870" office:value-type="string">
            <text:p>1.5870</text:p>
          </table:table-cell>
          <table:table-cell office:string-value="0.5747" office:value-type="string">
            <text:p>0.5747</text:p>
          </table:table-cell>
          <table:table-cell office:string-value="95.9549" office:value-type="string">
            <text:p>95.9549</text:p>
          </table:table-cell>
          <table:table-cell office:string-value="2.1866" office:value-type="string">
            <text:p>2.1866</text:p>
          </table:table-cell>
          <table:table-cell office:string-value="0.0825" office:value-type="string">
            <text:p>0.0825</text:p>
          </table:table-cell>
          <table:table-cell office:string-value="0.0049" office:value-type="string">
            <text:p>0.0049</text:p>
          </table:table-cell>
          <table:table-cell office:string-value="0.0062" office:value-type="string">
            <text:p>0.0062</text:p>
          </table:table-cell>
          <table:table-cell office:string-value="0.0013" office:value-type="string">
            <text:p>0.001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6192" office:value-type="string">
            <text:p>1338.6192</text:p>
          </table:table-cell>
          <table:table-cell office:string-value="-106.7107" office:value-type="string">
            <text:p>-106.710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5.4379" office:value-type="string">
            <text:p>1025.4379</text:p>
          </table:table-cell>
          <table:table-cell office:string-value="0.9095" office:value-type="string">
            <text:p>0.9095</text:p>
          </table:table-cell>
          <table:table-cell office:string-value="0.6335" office:value-type="string">
            <text:p>0.6335</text:p>
          </table:table-cell>
          <table:table-cell office:string-value="0.5832" office:value-type="string">
            <text:p>0.5832</text:p>
          </table:table-cell>
          <table:table-cell office:string-value="95.3152" office:value-type="string">
            <text:p>95.3152</text:p>
          </table:table-cell>
          <table:table-cell office:string-value="2.8991" office:value-type="string">
            <text:p>2.8991</text:p>
          </table:table-cell>
          <table:table-cell office:string-value="0.1729" office:value-type="string">
            <text:p>0.1729</text:p>
          </table:table-cell>
          <table:table-cell office:string-value="0.0260" office:value-type="string">
            <text:p>0.0260</text:p>
          </table:table-cell>
          <table:table-cell office:string-value="0.0218" office:value-type="string">
            <text:p>0.0218</text:p>
          </table:table-cell>
          <table:table-cell office:string-value="0.0076" office:value-type="string">
            <text:p>0.0076</text:p>
          </table:table-cell>
          <table:table-cell office:string-value="0.0049" office:value-type="string">
            <text:p>0.004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7515" office:value-type="string">
            <text:p>1342.7515</text:p>
          </table:table-cell>
          <table:table-cell office:string-value="-35.7922" office:value-type="string">
            <text:p>-35.792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1.5439" office:value-type="string">
            <text:p>1021.5439</text:p>
          </table:table-cell>
          <table:table-cell office:string-value="1.0624" office:value-type="string">
            <text:p>1.0624</text:p>
          </table:table-cell>
          <table:table-cell office:string-value="0.6188" office:value-type="string">
            <text:p>0.6188</text:p>
          </table:table-cell>
          <table:table-cell office:string-value="0.5831" office:value-type="string">
            <text:p>0.5831</text:p>
          </table:table-cell>
          <table:table-cell office:string-value="95.4852" office:value-type="string">
            <text:p>95.4852</text:p>
          </table:table-cell>
          <table:table-cell office:string-value="2.6045" office:value-type="string">
            <text:p>2.6045</text:p>
          </table:table-cell>
          <table:table-cell office:string-value="0.1605" office:value-type="string">
            <text:p>0.1605</text:p>
          </table:table-cell>
          <table:table-cell office:string-value="0.0254" office:value-type="string">
            <text:p>0.0254</text:p>
          </table:table-cell>
          <table:table-cell office:string-value="0.0201" office:value-type="string">
            <text:p>0.0201</text:p>
          </table:table-cell>
          <table:table-cell office:string-value="0.0086" office:value-type="string">
            <text:p>0.0086</text:p>
          </table:table-cell>
          <table:table-cell office:string-value="0.0046" office:value-type="string">
            <text:p>0.0046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8609" office:value-type="string">
            <text:p>1337.8609</text:p>
          </table:table-cell>
          <table:table-cell office:string-value="-35.1555" office:value-type="string">
            <text:p>-35.15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1.7474" office:value-type="string">
            <text:p>1021.7474</text:p>
          </table:table-cell>
          <table:table-cell office:string-value="1.0561" office:value-type="string">
            <text:p>1.0561</text:p>
          </table:table-cell>
          <table:table-cell office:string-value="0.6143" office:value-type="string">
            <text:p>0.6143</text:p>
          </table:table-cell>
          <table:table-cell office:string-value="0.5830" office:value-type="string">
            <text:p>0.5830</text:p>
          </table:table-cell>
          <table:table-cell office:string-value="95.4918" office:value-type="string">
            <text:p>95.4918</text:p>
          </table:table-cell>
          <table:table-cell office:string-value="2.6055" office:value-type="string">
            <text:p>2.6055</text:p>
          </table:table-cell>
          <table:table-cell office:string-value="0.1615" office:value-type="string">
            <text:p>0.1615</text:p>
          </table:table-cell>
          <table:table-cell office:string-value="0.0257" office:value-type="string">
            <text:p>0.0257</text:p>
          </table:table-cell>
          <table:table-cell office:string-value="0.0205" office:value-type="string">
            <text:p>0.0205</text:p>
          </table:table-cell>
          <table:table-cell office:string-value="0.0089" office:value-type="string">
            <text:p>0.0089</text:p>
          </table:table-cell>
          <table:table-cell office:string-value="0.0049" office:value-type="string">
            <text:p>0.0049</text:p>
          </table:table-cell>
          <table:table-cell office:string-value="0.0108" office:value-type="string">
            <text:p>0.0108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1496" office:value-type="string">
            <text:p>1338.1496</text:p>
          </table:table-cell>
          <table:table-cell office:string-value="-33.2186" office:value-type="string">
            <text:p>-33.218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5.3669" office:value-type="string">
            <text:p>1025.3669</text:p>
          </table:table-cell>
          <table:table-cell office:string-value="1.2173" office:value-type="string">
            <text:p>1.2173</text:p>
          </table:table-cell>
          <table:table-cell office:string-value="0.2650" office:value-type="string">
            <text:p>0.2650</text:p>
          </table:table-cell>
          <table:table-cell office:string-value="0.5843" office:value-type="string">
            <text:p>0.5843</text:p>
          </table:table-cell>
          <table:table-cell office:string-value="95.5335" office:value-type="string">
            <text:p>95.5335</text:p>
          </table:table-cell>
          <table:table-cell office:string-value="2.6940" office:value-type="string">
            <text:p>2.6940</text:p>
          </table:table-cell>
          <table:table-cell office:string-value="0.2011" office:value-type="string">
            <text:p>0.2011</text:p>
          </table:table-cell>
          <table:table-cell office:string-value="0.0387" office:value-type="string">
            <text:p>0.0387</text:p>
          </table:table-cell>
          <table:table-cell office:string-value="0.0247" office:value-type="string">
            <text:p>0.0247</text:p>
          </table:table-cell>
          <table:table-cell office:string-value="0.0106" office:value-type="string">
            <text:p>0.0106</text:p>
          </table:table-cell>
          <table:table-cell office:string-value="0.0048" office:value-type="string">
            <text:p>0.0048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1.5023" office:value-type="string">
            <text:p>1341.5023</text:p>
          </table:table-cell>
          <table:table-cell office:string-value="-33.7898" office:value-type="string">
            <text:p>-33.789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4.6886" office:value-type="string">
            <text:p>1034.6886</text:p>
          </table:table-cell>
          <table:table-cell office:string-value="0.6842" office:value-type="string">
            <text:p>0.6842</text:p>
          </table:table-cell>
          <table:table-cell office:string-value="0.3059" office:value-type="string">
            <text:p>0.3059</text:p>
          </table:table-cell>
          <table:table-cell office:string-value="0.5820" office:value-type="string">
            <text:p>0.5820</text:p>
          </table:table-cell>
          <table:table-cell office:string-value="95.3673" office:value-type="string">
            <text:p>95.3673</text:p>
          </table:table-cell>
          <table:table-cell office:string-value="3.3935" office:value-type="string">
            <text:p>3.3935</text:p>
          </table:table-cell>
          <table:table-cell office:string-value="0.1915" office:value-type="string">
            <text:p>0.1915</text:p>
          </table:table-cell>
          <table:table-cell office:string-value="0.0241" office:value-type="string">
            <text:p>0.0241</text:p>
          </table:table-cell>
          <table:table-cell office:string-value="0.0203" office:value-type="string">
            <text:p>0.0203</text:p>
          </table:table-cell>
          <table:table-cell office:string-value="0.0056" office:value-type="string">
            <text:p>0.0056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6.3059" office:value-type="string">
            <text:p>1356.3059</text:p>
          </table:table-cell>
          <table:table-cell office:string-value="-49.8705" office:value-type="string">
            <text:p>-49.870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5.3260" office:value-type="string">
            <text:p>1025.3260</text:p>
          </table:table-cell>
          <table:table-cell office:string-value="0.9359" office:value-type="string">
            <text:p>0.9359</text:p>
          </table:table-cell>
          <table:table-cell office:string-value="0.6430" office:value-type="string">
            <text:p>0.6430</text:p>
          </table:table-cell>
          <table:table-cell office:string-value="0.5833" office:value-type="string">
            <text:p>0.5833</text:p>
          </table:table-cell>
          <table:table-cell office:string-value="95.2487" office:value-type="string">
            <text:p>95.2487</text:p>
          </table:table-cell>
          <table:table-cell office:string-value="2.9278" office:value-type="string">
            <text:p>2.9278</text:p>
          </table:table-cell>
          <table:table-cell office:string-value="0.1640" office:value-type="string">
            <text:p>0.1640</text:p>
          </table:table-cell>
          <table:table-cell office:string-value="0.0265" office:value-type="string">
            <text:p>0.0265</text:p>
          </table:table-cell>
          <table:table-cell office:string-value="0.0253" office:value-type="string">
            <text:p>0.0253</text:p>
          </table:table-cell>
          <table:table-cell office:string-value="0.0088" office:value-type="string">
            <text:p>0.0088</text:p>
          </table:table-cell>
          <table:table-cell office:string-value="0.0050" office:value-type="string">
            <text:p>0.005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1.7218" office:value-type="string">
            <text:p>1341.7218</text:p>
          </table:table-cell>
          <table:table-cell office:string-value="-95.0321" office:value-type="string">
            <text:p>-95.032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20.5771" office:value-type="string">
            <text:p>1020.5771</text:p>
          </table:table-cell>
          <table:table-cell office:string-value="1.0924" office:value-type="string">
            <text:p>1.0924</text:p>
          </table:table-cell>
          <table:table-cell office:string-value="0.6221" office:value-type="string">
            <text:p>0.6221</text:p>
          </table:table-cell>
          <table:table-cell office:string-value="0.5830" office:value-type="string">
            <text:p>0.5830</text:p>
          </table:table-cell>
          <table:table-cell office:string-value="95.5388" office:value-type="string">
            <text:p>95.5388</text:p>
          </table:table-cell>
          <table:table-cell office:string-value="2.5230" office:value-type="string">
            <text:p>2.5230</text:p>
          </table:table-cell>
          <table:table-cell office:string-value="0.1538" office:value-type="string">
            <text:p>0.1538</text:p>
          </table:table-cell>
          <table:table-cell office:string-value="0.0253" office:value-type="string">
            <text:p>0.0253</text:p>
          </table:table-cell>
          <table:table-cell office:string-value="0.0205" office:value-type="string">
            <text:p>0.0205</text:p>
          </table:table-cell>
          <table:table-cell office:string-value="0.0076" office:value-type="string">
            <text:p>0.0076</text:p>
          </table:table-cell>
          <table:table-cell office:string-value="0.0037" office:value-type="string">
            <text:p>0.0037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6.6895" office:value-type="string">
            <text:p>1336.6895</text:p>
          </table:table-cell>
          <table:table-cell office:string-value="-29.8595" office:value-type="string">
            <text:p>-29.859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4.9011" office:value-type="string">
            <text:p>1004.9011</text:p>
          </table:table-cell>
          <table:table-cell office:string-value="0.8039" office:value-type="string">
            <text:p>0.8039</text:p>
          </table:table-cell>
          <table:table-cell office:string-value="0.9997" office:value-type="string">
            <text:p>0.9997</text:p>
          </table:table-cell>
          <table:table-cell office:string-value="0.5723" office:value-type="string">
            <text:p>0.5723</text:p>
          </table:table-cell>
          <table:table-cell office:string-value="97.0854" office:value-type="string">
            <text:p>97.0854</text:p>
          </table:table-cell>
          <table:table-cell office:string-value="1.0773" office:value-type="string">
            <text:p>1.0773</text:p>
          </table:table-cell>
          <table:table-cell office:string-value="0.0263" office:value-type="string">
            <text:p>0.0263</text:p>
          </table:table-cell>
          <table:table-cell office:string-value="0.0027" office:value-type="string">
            <text:p>0.0027</text:p>
          </table:table-cell>
          <table:table-cell office:string-value="0.0026" office:value-type="string">
            <text:p>0.002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19" office:value-type="string">
            <text:p>0.0019</text:p>
          </table:table-cell>
          <table:table-cell office:string-value="0.0007" office:value-type="string">
            <text:p>0.0007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8.3312" office:value-type="string">
            <text:p>1328.3312</text:p>
          </table:table-cell>
          <table:table-cell office:string-value="-69.1510" office:value-type="string">
            <text:p>-69.151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21.0589" office:value-type="string">
            <text:p>1021.0589</text:p>
          </table:table-cell>
          <table:table-cell office:string-value="1.0736" office:value-type="string">
            <text:p>1.0736</text:p>
          </table:table-cell>
          <table:table-cell office:string-value="0.6098" office:value-type="string">
            <text:p>0.6098</text:p>
          </table:table-cell>
          <table:table-cell office:string-value="0.5828" office:value-type="string">
            <text:p>0.5828</text:p>
          </table:table-cell>
          <table:table-cell office:string-value="95.5538" office:value-type="string">
            <text:p>95.5538</text:p>
          </table:table-cell>
          <table:table-cell office:string-value="2.5320" office:value-type="string">
            <text:p>2.5320</text:p>
          </table:table-cell>
          <table:table-cell office:string-value="0.1600" office:value-type="string">
            <text:p>0.1600</text:p>
          </table:table-cell>
          <table:table-cell office:string-value="0.0277" office:value-type="string">
            <text:p>0.0277</text:p>
          </table:table-cell>
          <table:table-cell office:string-value="0.0205" office:value-type="string">
            <text:p>0.0205</text:p>
          </table:table-cell>
          <table:table-cell office:string-value="0.0073" office:value-type="string">
            <text:p>0.0073</text:p>
          </table:table-cell>
          <table:table-cell office:string-value="0.0039" office:value-type="string">
            <text:p>0.0039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4641" office:value-type="string">
            <text:p>1337.4641</text:p>
          </table:table-cell>
          <table:table-cell office:string-value="-31.9289" office:value-type="string">
            <text:p>-31.928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20.6301" office:value-type="string">
            <text:p>1020.6301</text:p>
          </table:table-cell>
          <table:table-cell office:string-value="1.0743" office:value-type="string">
            <text:p>1.0743</text:p>
          </table:table-cell>
          <table:table-cell office:string-value="0.6293" office:value-type="string">
            <text:p>0.6293</text:p>
          </table:table-cell>
          <table:table-cell office:string-value="0.5828" office:value-type="string">
            <text:p>0.5828</text:p>
          </table:table-cell>
          <table:table-cell office:string-value="95.5475" office:value-type="string">
            <text:p>95.5475</text:p>
          </table:table-cell>
          <table:table-cell office:string-value="2.5282" office:value-type="string">
            <text:p>2.5282</text:p>
          </table:table-cell>
          <table:table-cell office:string-value="0.1519" office:value-type="string">
            <text:p>0.1519</text:p>
          </table:table-cell>
          <table:table-cell office:string-value="0.0264" office:value-type="string">
            <text:p>0.0264</text:p>
          </table:table-cell>
          <table:table-cell office:string-value="0.0207" office:value-type="string">
            <text:p>0.0207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9640" office:value-type="string">
            <text:p>1336.9640</text:p>
          </table:table-cell>
          <table:table-cell office:string-value="-34.2873" office:value-type="string">
            <text:p>-34.287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74.7605" office:value-type="string">
            <text:p>1074.7605</text:p>
          </table:table-cell>
          <table:table-cell office:string-value="0.1340" office:value-type="string">
            <text:p>0.1340</text:p>
          </table:table-cell>
          <table:table-cell office:string-value="0.3634" office:value-type="string">
            <text:p>0.3634</text:p>
          </table:table-cell>
          <table:table-cell office:string-value="0.5992" office:value-type="string">
            <text:p>0.5992</text:p>
          </table:table-cell>
          <table:table-cell office:string-value="91.3459" office:value-type="string">
            <text:p>91.3459</text:p>
          </table:table-cell>
          <table:table-cell office:string-value="7.8208" office:value-type="string">
            <text:p>7.8208</text:p>
          </table:table-cell>
          <table:table-cell office:string-value="0.3018" office:value-type="string">
            <text:p>0.3018</text:p>
          </table:table-cell>
          <table:table-cell office:string-value="0.0091" office:value-type="string">
            <text:p>0.0091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30" office:value-type="string">
            <text:p>0.0030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88.4629" office:value-type="string">
            <text:p>1388.4629</text:p>
          </table:table-cell>
          <table:table-cell office:string-value="-70.1225" office:value-type="string">
            <text:p>-70.122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3.3326" office:value-type="string">
            <text:p>1013.3326</text:p>
          </table:table-cell>
          <table:table-cell office:string-value="1.2543" office:value-type="string">
            <text:p>1.2543</text:p>
          </table:table-cell>
          <table:table-cell office:string-value="0.6594" office:value-type="string">
            <text:p>0.6594</text:p>
          </table:table-cell>
          <table:table-cell office:string-value="0.5814" office:value-type="string">
            <text:p>0.5814</text:p>
          </table:table-cell>
          <table:table-cell office:string-value="96.0554" office:value-type="string">
            <text:p>96.0554</text:p>
          </table:table-cell>
          <table:table-cell office:string-value="1.7819" office:value-type="string">
            <text:p>1.7819</text:p>
          </table:table-cell>
          <table:table-cell office:string-value="0.1649" office:value-type="string">
            <text:p>0.1649</text:p>
          </table:table-cell>
          <table:table-cell office:string-value="0.0378" office:value-type="string">
            <text:p>0.0378</text:p>
          </table:table-cell>
          <table:table-cell office:string-value="0.0090" office:value-type="string">
            <text:p>0.0090</text:p>
          </table:table-cell>
          <table:table-cell office:string-value="0.0230" office:value-type="string">
            <text:p>0.0230</text:p>
          </table:table-cell>
          <table:table-cell office:string-value="0.0039" office:value-type="string">
            <text:p>0.0039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29.0773" office:value-type="string">
            <text:p>1329.0773</text:p>
          </table:table-cell>
          <table:table-cell office:string-value="-33.4625" office:value-type="string">
            <text:p>-33.462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21.8193" office:value-type="string">
            <text:p>1021.8193</text:p>
          </table:table-cell>
          <table:table-cell office:string-value="1.0672" office:value-type="string">
            <text:p>1.0672</text:p>
          </table:table-cell>
          <table:table-cell office:string-value="0.6330" office:value-type="string">
            <text:p>0.6330</text:p>
          </table:table-cell>
          <table:table-cell office:string-value="0.5835" office:value-type="string">
            <text:p>0.5835</text:p>
          </table:table-cell>
          <table:table-cell office:string-value="95.3582" office:value-type="string">
            <text:p>95.3582</text:p>
          </table:table-cell>
          <table:table-cell office:string-value="2.7341" office:value-type="string">
            <text:p>2.7341</text:p>
          </table:table-cell>
          <table:table-cell office:string-value="0.1510" office:value-type="string">
            <text:p>0.1510</text:p>
          </table:table-cell>
          <table:table-cell office:string-value="0.0230" office:value-type="string">
            <text:p>0.0230</text:p>
          </table:table-cell>
          <table:table-cell office:string-value="0.0173" office:value-type="string">
            <text:p>0.0173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7649" office:value-type="string">
            <text:p>1337.7649</text:p>
          </table:table-cell>
          <table:table-cell office:string-value="-59.2197" office:value-type="string">
            <text:p>-59.219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22.5131" office:value-type="string">
            <text:p>1022.5131</text:p>
          </table:table-cell>
          <table:table-cell office:string-value="1.0416" office:value-type="string">
            <text:p>1.0416</text:p>
          </table:table-cell>
          <table:table-cell office:string-value="0.6082" office:value-type="string">
            <text:p>0.6082</text:p>
          </table:table-cell>
          <table:table-cell office:string-value="0.5832" office:value-type="string">
            <text:p>0.5832</text:p>
          </table:table-cell>
          <table:table-cell office:string-value="95.3930" office:value-type="string">
            <text:p>95.3930</text:p>
          </table:table-cell>
          <table:table-cell office:string-value="2.7412" office:value-type="string">
            <text:p>2.7412</text:p>
          </table:table-cell>
          <table:table-cell office:string-value="0.1583" office:value-type="string">
            <text:p>0.1583</text:p>
          </table:table-cell>
          <table:table-cell office:string-value="0.0238" office:value-type="string">
            <text:p>0.0238</text:p>
          </table:table-cell>
          <table:table-cell office:string-value="0.0180" office:value-type="string">
            <text:p>0.0180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9401" office:value-type="string">
            <text:p>1338.9401</text:p>
          </table:table-cell>
          <table:table-cell office:string-value="-60.4278" office:value-type="string">
            <text:p>-60.427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14.1434" office:value-type="string">
            <text:p>1014.1434</text:p>
          </table:table-cell>
          <table:table-cell office:string-value="1.3556" office:value-type="string">
            <text:p>1.3556</text:p>
          </table:table-cell>
          <table:table-cell office:string-value="0.4244" office:value-type="string">
            <text:p>0.4244</text:p>
          </table:table-cell>
          <table:table-cell office:string-value="0.5810" office:value-type="string">
            <text:p>0.5810</text:p>
          </table:table-cell>
          <table:table-cell office:string-value="96.3137" office:value-type="string">
            <text:p>96.3137</text:p>
          </table:table-cell>
          <table:table-cell office:string-value="1.6217" office:value-type="string">
            <text:p>1.6217</text:p>
          </table:table-cell>
          <table:table-cell office:string-value="0.1834" office:value-type="string">
            <text:p>0.1834</text:p>
          </table:table-cell>
          <table:table-cell office:string-value="0.0471" office:value-type="string">
            <text:p>0.0471</text:p>
          </table:table-cell>
          <table:table-cell office:string-value="0.0262" office:value-type="string">
            <text:p>0.0262</text:p>
          </table:table-cell>
          <table:table-cell office:string-value="0.0127" office:value-type="string">
            <text:p>0.0127</text:p>
          </table:table-cell>
          <table:table-cell office:string-value="0.0041" office:value-type="string">
            <text:p>0.0041</text:p>
          </table:table-cell>
          <table:table-cell office:string-value="0.0112" office:value-type="string">
            <text:p>0.0112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0.4847" office:value-type="string">
            <text:p>1330.4847</text:p>
          </table:table-cell>
          <table:table-cell office:string-value="-32.1986" office:value-type="string">
            <text:p>-32.198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21.1758" office:value-type="string">
            <text:p>1021.1758</text:p>
          </table:table-cell>
          <table:table-cell office:string-value="1.0821" office:value-type="string">
            <text:p>1.0821</text:p>
          </table:table-cell>
          <table:table-cell office:string-value="0.6036" office:value-type="string">
            <text:p>0.6036</text:p>
          </table:table-cell>
          <table:table-cell office:string-value="0.5830" office:value-type="string">
            <text:p>0.5830</text:p>
          </table:table-cell>
          <table:table-cell office:string-value="95.5173" office:value-type="string">
            <text:p>95.5173</text:p>
          </table:table-cell>
          <table:table-cell office:string-value="2.5755" office:value-type="string">
            <text:p>2.5755</text:p>
          </table:table-cell>
          <table:table-cell office:string-value="0.1535" office:value-type="string">
            <text:p>0.1535</text:p>
          </table:table-cell>
          <table:table-cell office:string-value="0.0266" office:value-type="string">
            <text:p>0.0266</text:p>
          </table:table-cell>
          <table:table-cell office:string-value="0.0198" office:value-type="string">
            <text:p>0.0198</text:p>
          </table:table-cell>
          <table:table-cell office:string-value="0.0075" office:value-type="string">
            <text:p>0.0075</text:p>
          </table:table-cell>
          <table:table-cell office:string-value="0.0040" office:value-type="string">
            <text:p>0.0040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4503" office:value-type="string">
            <text:p>1337.4503</text:p>
          </table:table-cell>
          <table:table-cell office:string-value="-34.7809" office:value-type="string">
            <text:p>-34.780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1.5013" office:value-type="string">
            <text:p>1021.5013</text:p>
          </table:table-cell>
          <table:table-cell office:string-value="1.0733" office:value-type="string">
            <text:p>1.0733</text:p>
          </table:table-cell>
          <table:table-cell office:string-value="0.5634" office:value-type="string">
            <text:p>0.5634</text:p>
          </table:table-cell>
          <table:table-cell office:string-value="0.5826" office:value-type="string">
            <text:p>0.5826</text:p>
          </table:table-cell>
          <table:table-cell office:string-value="95.5854" office:value-type="string">
            <text:p>95.5854</text:p>
          </table:table-cell>
          <table:table-cell office:string-value="2.5597" office:value-type="string">
            <text:p>2.5597</text:p>
          </table:table-cell>
          <table:table-cell office:string-value="0.1499" office:value-type="string">
            <text:p>0.1499</text:p>
          </table:table-cell>
          <table:table-cell office:string-value="0.0260" office:value-type="string">
            <text:p>0.0260</text:p>
          </table:table-cell>
          <table:table-cell office:string-value="0.0206" office:value-type="string">
            <text:p>0.0206</text:p>
          </table:table-cell>
          <table:table-cell office:string-value="0.0074" office:value-type="string">
            <text:p>0.0074</text:p>
          </table:table-cell>
          <table:table-cell office:string-value="0.0041" office:value-type="string">
            <text:p>0.0041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2923" office:value-type="string">
            <text:p>1338.2923</text:p>
          </table:table-cell>
          <table:table-cell office:string-value="-34.6944" office:value-type="string">
            <text:p>-34.694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26.0870" office:value-type="string">
            <text:p>1026.0870</text:p>
          </table:table-cell>
          <table:table-cell office:string-value="1.0077" office:value-type="string">
            <text:p>1.0077</text:p>
          </table:table-cell>
          <table:table-cell office:string-value="0.6175" office:value-type="string">
            <text:p>0.6175</text:p>
          </table:table-cell>
          <table:table-cell office:string-value="0.5851" office:value-type="string">
            <text:p>0.5851</text:p>
          </table:table-cell>
          <table:table-cell office:string-value="95.2633" office:value-type="string">
            <text:p>95.2633</text:p>
          </table:table-cell>
          <table:table-cell office:string-value="2.7294" office:value-type="string">
            <text:p>2.7294</text:p>
          </table:table-cell>
          <table:table-cell office:string-value="0.2539" office:value-type="string">
            <text:p>0.2539</text:p>
          </table:table-cell>
          <table:table-cell office:string-value="0.0407" office:value-type="string">
            <text:p>0.0407</text:p>
          </table:table-cell>
          <table:table-cell office:string-value="0.0475" office:value-type="string">
            <text:p>0.0475</text:p>
          </table:table-cell>
          <table:table-cell office:string-value="0.0136" office:value-type="string">
            <text:p>0.0136</text:p>
          </table:table-cell>
          <table:table-cell office:string-value="0.0100" office:value-type="string">
            <text:p>0.0100</text:p>
          </table:table-cell>
          <table:table-cell office:string-value="0.0164" office:value-type="string">
            <text:p>0.0164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00" office:value-type="string">
            <text:p>0.0000</text:p>
          </table:table-cell>
          <table:table-cell office:string-value="1341.4806" office:value-type="string">
            <text:p>1341.4806</text:p>
          </table:table-cell>
          <table:table-cell office:string-value="-22.8260" office:value-type="string">
            <text:p>-22.826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7794" office:value-type="string">
            <text:p>1020.7794</text:p>
          </table:table-cell>
          <table:table-cell office:string-value="1.0678" office:value-type="string">
            <text:p>1.0678</text:p>
          </table:table-cell>
          <table:table-cell office:string-value="0.6443" office:value-type="string">
            <text:p>0.6443</text:p>
          </table:table-cell>
          <table:table-cell office:string-value="0.5829" office:value-type="string">
            <text:p>0.5829</text:p>
          </table:table-cell>
          <table:table-cell office:string-value="95.4667" office:value-type="string">
            <text:p>95.4667</text:p>
          </table:table-cell>
          <table:table-cell office:string-value="2.6151" office:value-type="string">
            <text:p>2.6151</text:p>
          </table:table-cell>
          <table:table-cell office:string-value="0.1482" office:value-type="string">
            <text:p>0.1482</text:p>
          </table:table-cell>
          <table:table-cell office:string-value="0.0248" office:value-type="string">
            <text:p>0.0248</text:p>
          </table:table-cell>
          <table:table-cell office:string-value="0.0189" office:value-type="string">
            <text:p>0.0189</text:p>
          </table:table-cell>
          <table:table-cell office:string-value="0.0073" office:value-type="string">
            <text:p>0.0073</text:p>
          </table:table-cell>
          <table:table-cell office:string-value="0.0032" office:value-type="string">
            <text:p>0.0032</text:p>
          </table:table-cell>
          <table:table-cell office:string-value="0.0037" office:value-type="string">
            <text:p>0.0037</text:p>
          </table:table-cell>
          <table:table-cell office:string-value="0.0013" office:value-type="string">
            <text:p>0.0013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6.9889" office:value-type="string">
            <text:p>1336.9889</text:p>
          </table:table-cell>
          <table:table-cell office:string-value="-54.3432" office:value-type="string">
            <text:p>-54.343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22.9615" office:value-type="string">
            <text:p>1022.9615</text:p>
          </table:table-cell>
          <table:table-cell office:string-value="1.0602" office:value-type="string">
            <text:p>1.0602</text:p>
          </table:table-cell>
          <table:table-cell office:string-value="0.5948" office:value-type="string">
            <text:p>0.5948</text:p>
          </table:table-cell>
          <table:table-cell office:string-value="0.5837" office:value-type="string">
            <text:p>0.5837</text:p>
          </table:table-cell>
          <table:table-cell office:string-value="95.3419" office:value-type="string">
            <text:p>95.3419</text:p>
          </table:table-cell>
          <table:table-cell office:string-value="2.7859" office:value-type="string">
            <text:p>2.7859</text:p>
          </table:table-cell>
          <table:table-cell office:string-value="0.1543" office:value-type="string">
            <text:p>0.1543</text:p>
          </table:table-cell>
          <table:table-cell office:string-value="0.0247" office:value-type="string">
            <text:p>0.0247</text:p>
          </table:table-cell>
          <table:table-cell office:string-value="0.0198" office:value-type="string">
            <text:p>0.0198</text:p>
          </table:table-cell>
          <table:table-cell office:string-value="0.0067" office:value-type="string">
            <text:p>0.0067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0018" office:value-type="string">
            <text:p>1339.0018</text:p>
          </table:table-cell>
          <table:table-cell office:string-value="-37.8853" office:value-type="string">
            <text:p>-37.885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7344" office:value-type="string">
            <text:p>1016.7344</text:p>
          </table:table-cell>
          <table:table-cell office:string-value="0.9958" office:value-type="string">
            <text:p>0.9958</text:p>
          </table:table-cell>
          <table:table-cell office:string-value="0.6237" office:value-type="string">
            <text:p>0.6237</text:p>
          </table:table-cell>
          <table:table-cell office:string-value="0.5790" office:value-type="string">
            <text:p>0.5790</text:p>
          </table:table-cell>
          <table:table-cell office:string-value="96.2493" office:value-type="string">
            <text:p>96.2493</text:p>
          </table:table-cell>
          <table:table-cell office:string-value="1.9200" office:value-type="string">
            <text:p>1.9200</text:p>
          </table:table-cell>
          <table:table-cell office:string-value="0.1387" office:value-type="string">
            <text:p>0.1387</text:p>
          </table:table-cell>
          <table:table-cell office:string-value="0.0258" office:value-type="string">
            <text:p>0.0258</text:p>
          </table:table-cell>
          <table:table-cell office:string-value="0.0205" office:value-type="string">
            <text:p>0.0205</text:p>
          </table:table-cell>
          <table:table-cell office:string-value="0.0083" office:value-type="string">
            <text:p>0.0083</text:p>
          </table:table-cell>
          <table:table-cell office:string-value="0.0045" office:value-type="string">
            <text:p>0.0045</text:p>
          </table:table-cell>
          <table:table-cell office:string-value="0.0135" office:value-type="string">
            <text:p>0.0135</text:p>
          </table:table-cell>
          <table:table-cell office:string-value="0.0048" office:value-type="string">
            <text:p>0.0048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1336.2471" office:value-type="string">
            <text:p>1336.2471</text:p>
          </table:table-cell>
          <table:table-cell office:string-value="-28.7367" office:value-type="string">
            <text:p>-28.736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9516" office:value-type="string">
            <text:p>1011.9516</text:p>
          </table:table-cell>
          <table:table-cell office:string-value="1.2628" office:value-type="string">
            <text:p>1.2628</text:p>
          </table:table-cell>
          <table:table-cell office:string-value="0.5818" office:value-type="string">
            <text:p>0.5818</text:p>
          </table:table-cell>
          <table:table-cell office:string-value="0.5798" office:value-type="string">
            <text:p>0.5798</text:p>
          </table:table-cell>
          <table:table-cell office:string-value="96.3320" office:value-type="string">
            <text:p>96.3320</text:p>
          </table:table-cell>
          <table:table-cell office:string-value="1.6203" office:value-type="string">
            <text:p>1.6203</text:p>
          </table:table-cell>
          <table:table-cell office:string-value="0.1335" office:value-type="string">
            <text:p>0.1335</text:p>
          </table:table-cell>
          <table:table-cell office:string-value="0.0300" office:value-type="string">
            <text:p>0.0300</text:p>
          </table:table-cell>
          <table:table-cell office:string-value="0.0190" office:value-type="string">
            <text:p>0.0190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29.0014" office:value-type="string">
            <text:p>1329.0014</text:p>
          </table:table-cell>
          <table:table-cell office:string-value="-36.9509" office:value-type="string">
            <text:p>-36.950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20.8955" office:value-type="string">
            <text:p>1020.8955</text:p>
          </table:table-cell>
          <table:table-cell office:string-value="1.0622" office:value-type="string">
            <text:p>1.0622</text:p>
          </table:table-cell>
          <table:table-cell office:string-value="0.6071" office:value-type="string">
            <text:p>0.6071</text:p>
          </table:table-cell>
          <table:table-cell office:string-value="0.5825" office:value-type="string">
            <text:p>0.5825</text:p>
          </table:table-cell>
          <table:table-cell office:string-value="95.5895" office:value-type="string">
            <text:p>95.5895</text:p>
          </table:table-cell>
          <table:table-cell office:string-value="2.5212" office:value-type="string">
            <text:p>2.5212</text:p>
          </table:table-cell>
          <table:table-cell office:string-value="0.1524" office:value-type="string">
            <text:p>0.1524</text:p>
          </table:table-cell>
          <table:table-cell office:string-value="0.0267" office:value-type="string">
            <text:p>0.0267</text:p>
          </table:table-cell>
          <table:table-cell office:string-value="0.0189" office:value-type="string">
            <text:p>0.0189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6229" office:value-type="string">
            <text:p>1337.6229</text:p>
          </table:table-cell>
          <table:table-cell office:string-value="-33.2655" office:value-type="string">
            <text:p>-33.26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31.8659" office:value-type="string">
            <text:p>1031.8659</text:p>
          </table:table-cell>
          <table:table-cell office:string-value="0.7227" office:value-type="string">
            <text:p>0.7227</text:p>
          </table:table-cell>
          <table:table-cell office:string-value="1.2430" office:value-type="string">
            <text:p>1.2430</text:p>
          </table:table-cell>
          <table:table-cell office:string-value="0.5908" office:value-type="string">
            <text:p>0.5908</text:p>
          </table:table-cell>
          <table:table-cell office:string-value="93.6724" office:value-type="string">
            <text:p>93.6724</text:p>
          </table:table-cell>
          <table:table-cell office:string-value="3.9201" office:value-type="string">
            <text:p>3.9201</text:p>
          </table:table-cell>
          <table:table-cell office:string-value="0.3318" office:value-type="string">
            <text:p>0.3318</text:p>
          </table:table-cell>
          <table:table-cell office:string-value="0.0412" office:value-type="string">
            <text:p>0.0412</text:p>
          </table:table-cell>
          <table:table-cell office:string-value="0.0467" office:value-type="string">
            <text:p>0.0467</text:p>
          </table:table-cell>
          <table:table-cell office:string-value="0.0088" office:value-type="string">
            <text:p>0.0088</text:p>
          </table:table-cell>
          <table:table-cell office:string-value="0.0056" office:value-type="string">
            <text:p>0.005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2.5048" office:value-type="string">
            <text:p>1342.5048</text:p>
          </table:table-cell>
          <table:table-cell office:string-value="-84.6367" office:value-type="string">
            <text:p>-84.636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5.5015" office:value-type="string">
            <text:p>1015.5015</text:p>
          </table:table-cell>
          <table:table-cell office:string-value="1.1830" office:value-type="string">
            <text:p>1.1830</text:p>
          </table:table-cell>
          <table:table-cell office:string-value="0.7152" office:value-type="string">
            <text:p>0.7152</text:p>
          </table:table-cell>
          <table:table-cell office:string-value="0.5822" office:value-type="string">
            <text:p>0.5822</text:p>
          </table:table-cell>
          <table:table-cell office:string-value="95.7075" office:value-type="string">
            <text:p>95.7075</text:p>
          </table:table-cell>
          <table:table-cell office:string-value="2.2112" office:value-type="string">
            <text:p>2.2112</text:p>
          </table:table-cell>
          <table:table-cell office:string-value="0.1259" office:value-type="string">
            <text:p>0.1259</text:p>
          </table:table-cell>
          <table:table-cell office:string-value="0.0228" office:value-type="string">
            <text:p>0.0228</text:p>
          </table:table-cell>
          <table:table-cell office:string-value="0.0161" office:value-type="string">
            <text:p>0.0161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0.9365" office:value-type="string">
            <text:p>1330.9365</text:p>
          </table:table-cell>
          <table:table-cell office:string-value="-40.9928" office:value-type="string">
            <text:p>-40.992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09.2151" office:value-type="string">
            <text:p>1009.2151</text:p>
          </table:table-cell>
          <table:table-cell office:string-value="1.0952" office:value-type="string">
            <text:p>1.0952</text:p>
          </table:table-cell>
          <table:table-cell office:string-value="0.0945" office:value-type="string">
            <text:p>0.0945</text:p>
          </table:table-cell>
          <table:table-cell office:string-value="0.5702" office:value-type="string">
            <text:p>0.5702</text:p>
          </table:table-cell>
          <table:table-cell office:string-value="98.0585" office:value-type="string">
            <text:p>98.0585</text:p>
          </table:table-cell>
          <table:table-cell office:string-value="0.6504" office:value-type="string">
            <text:p>0.6504</text:p>
          </table:table-cell>
          <table:table-cell office:string-value="0.0645" office:value-type="string">
            <text:p>0.0645</text:p>
          </table:table-cell>
          <table:table-cell office:string-value="0.0173" office:value-type="string">
            <text:p>0.0173</text:p>
          </table:table-cell>
          <table:table-cell office:string-value="0.0098" office:value-type="string">
            <text:p>0.0098</text:p>
          </table:table-cell>
          <table:table-cell office:string-value="0.0043" office:value-type="string">
            <text:p>0.0043</text:p>
          </table:table-cell>
          <table:table-cell office:string-value="0.0017" office:value-type="string">
            <text:p>0.0017</text:p>
          </table:table-cell>
          <table:table-cell office:string-value="0.0037" office:value-type="string">
            <text:p>0.0037</text:p>
          </table:table-cell>
          <table:table-cell office:string-value="0.0013" office:value-type="string">
            <text:p>0.0013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6.5326" office:value-type="string">
            <text:p>1336.5326</text:p>
          </table:table-cell>
          <table:table-cell office:string-value="-56.0534" office:value-type="string">
            <text:p>-56.0534</text:p>
          </table:table-cell>
          <table:table-cell office:string-value="08/14/2026" office:value-type="string">
            <text:p>08/1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1:45</meta:creation-date>
    <meta:editing-cycles>1</meta:editing-cycles>
    <dc:language>en</dc:language>
    <dc:creator>ZETHOU-WWEXT02P$</dc:creator>
    <dc:date>2026-08-15T07:21:46</dc:date>
    <meta:editing-duration>PT0.292S</meta:editing-duration>
  </office:meta>
</office:document-meta>
</file>