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619675" office:value-type="string">
            <text:p>619675</text:p>
          </table:table-cell>
          <table:table-cell office:string-value="619675" office:value-type="string">
            <text:p>61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649675" office:value-type="string">
            <text:p>64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76724" office:value-type="string">
            <text:p>176724</text:p>
          </table:table-cell>
          <table:table-cell office:string-value="176724" office:value-type="string">
            <text:p>176724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429675" office:value-type="string">
            <text:p>42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579675" office:value-type="string">
            <text:p>57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149449" office:value-type="string">
            <text:p>149449</text:p>
          </table:table-cell>
          <table:table-cell office:string-value="149449" office:value-type="string">
            <text:p>1494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0:40</meta:creation-date>
    <meta:editing-cycles>1</meta:editing-cycles>
    <dc:language>en</dc:language>
    <dc:creator>ZETHOU-WWEXT04P$</dc:creator>
    <dc:date>2026-08-15T07:20:40</dc:date>
    <meta:editing-duration>PT0.047S</meta:editing-duration>
  </office:meta>
</office:document-meta>
</file>