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6500" office:value-type="string">
            <text:p>66500</text:p>
          </table:table-cell>
        </table:table-row>
        <table:table-row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500" office:value-type="string">
            <text:p>62500</text:p>
          </table:table-cell>
        </table:table-row>
        <table:table-row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00" office:value-type="string">
            <text:p>3900</text:p>
          </table:table-cell>
        </table:table-row>
        <table:table-row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3400" office:value-type="string">
            <text:p>423400</text:p>
          </table:table-cell>
        </table:table-row>
        <table:table-row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400" office:value-type="string">
            <text:p>229400</text:p>
          </table:table-cell>
        </table:table-row>
        <table:table-row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00" office:value-type="string">
            <text:p>89600</text:p>
          </table:table-cell>
        </table:table-row>
        <table:table-row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0000" office:value-type="string">
            <text:p>290000</text:p>
          </table:table-cell>
        </table:table-row>
        <table:table-row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" office:value-type="string">
            <text:p>7900</text:p>
          </table:table-cell>
        </table:table-row>
        <table:table-row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1:52</meta:creation-date>
    <meta:editing-cycles>1</meta:editing-cycles>
    <dc:language>en</dc:language>
    <dc:creator>ZETHOU-WWEXT04P$</dc:creator>
    <dc:date>2026-08-15T07:21:52</dc:date>
    <meta:editing-duration>PT0.013S</meta:editing-duration>
  </office:meta>
</office:document-meta>
</file>