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DC" office:value-type="string">
            <text:p>DC</text:p>
          </table:table-cell>
          <table:table-cell office:string-value="OPC" office:value-type="string">
            <text:p>OPC</text:p>
          </table:table-cell>
          <table:table-cell office:string-value="TSQ" office:value-type="string">
            <text:p>TSQ</text:p>
          </table:table-cell>
          <table:table-cell office:string-value="OAC" office:value-type="string">
            <text:p>OAC</text:p>
          </table:table-cell>
          <table:table-cell office:string-value="Loc Zn" office:value-type="string">
            <text:p>Loc Zn</text:p>
          </table:table-cell>
          <table:table-cell office:string-value="IT" office:value-type="string">
            <text:p>IT</text:p>
          </table:table-cell>
          <table:table-cell office:string-value="Flow Ind" office:value-type="string">
            <text:p>Flow In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Miles" office:value-type="string">
            <text:p>Miles</text:p>
          </table:table-cell>
          <table:table-cell office:string-value="EGM" office:value-type="string">
            <text:p>EGM</text:p>
          </table:table-cell>
          <table:table-cell office:string-value="Flw Cntl" office:value-type="string">
            <text:p>Flw Cntl</text:p>
          </table:table-cell>
          <table:table-cell office:string-value="All Qty Avail" office:value-type="string">
            <text:p>All Qty Avail</text:p>
          </table:table-cell>
          <table:table-cell office:string-value="Qty Reason" office:value-type="string">
            <text:p>Qty Reason</text:p>
          </table:table-cell>
        </table:table-row>
        <table:table-row>
          <table:table-cell office:string-value="80001   " office:value-type="string">
            <text:p>80001 <text:s text:c="2"/></text:p>
          </table:table-cell>
          <table:table-cell office:string-value="ELKHART - CONSUMERS ENERGY" office:value-type="string">
            <text:p>ELKHART - CONSUMERS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15000" office:value-type="string">
            <text:p>715000</text:p>
          </table:table-cell>
          <table:table-cell office:string-value="665000" office:value-type="string">
            <text:p>665000</text:p>
          </table:table-cell>
          <table:table-cell office:string-value="211713" office:value-type="string">
            <text:p>211713</text:p>
          </table:table-cell>
          <table:table-cell office:string-value="453287" office:value-type="string">
            <text:p>453287</text:p>
          </table:table-cell>
          <table:table-cell office:string-value="Z-2     " office:value-type="string">
            <text:p>Z-2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ELKHART" office:value-type="string">
            <text:p>ELKHART</text:p>
          </table:table-cell>
          <table:table-cell office:string-value="Consumers Energy Company" office:value-type="string">
            <text:p>Consumers Energy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924" office:value-type="string">
            <text:p>92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02   " office:value-type="string">
            <text:p>80002 <text:s text:c="2"/></text:p>
          </table:table-cell>
          <table:table-cell office:string-value="ELKHART - MGU" office:value-type="string">
            <text:p>ELKHART - MGU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0" office:value-type="string">
            <text:p>0</text:p>
          </table:table-cell>
          <table:table-cell office:string-value="50000" office:value-type="string">
            <text:p>50000</text:p>
          </table:table-cell>
          <table:table-cell office:string-value="Z-2     " office:value-type="string">
            <text:p>Z-2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ELKHART" office:value-type="string">
            <text:p>ELKHART</text:p>
          </table:table-cell>
          <table:table-cell office:string-value="Michigan Gas Utilities" office:value-type="string">
            <text:p>Michigan Gas Utiliti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924" office:value-type="string">
            <text:p>92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09   " office:value-type="string">
            <text:p>80009 <text:s text:c="2"/></text:p>
          </table:table-cell>
          <table:table-cell office:string-value="CITY OF RENSSELAER, IN" office:value-type="string">
            <text:p>CITY OF RENSSELAER, I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415" office:value-type="string">
            <text:p>415</text:p>
          </table:table-cell>
          <table:table-cell office:string-value="9585" office:value-type="string">
            <text:p>9585</text:p>
          </table:table-cell>
          <table:table-cell office:string-value="Z-2     " office:value-type="string">
            <text:p>Z-2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JASPER" office:value-type="string">
            <text:p>JASPER</text:p>
          </table:table-cell>
          <table:table-cell office:string-value="City of Rensselaer" office:value-type="string">
            <text:p>City of Rensselaer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821" office:value-type="string">
            <text:p>82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12   " office:value-type="string">
            <text:p>80012 <text:s text:c="2"/></text:p>
          </table:table-cell>
          <table:table-cell office:string-value="VILLAGE OF MILFORD, IL" office:value-type="string">
            <text:p>VILLAGE OF MILFORD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321" office:value-type="string">
            <text:p>321</text:p>
          </table:table-cell>
          <table:table-cell office:string-value="9679" office:value-type="string">
            <text:p>9679</text:p>
          </table:table-cell>
          <table:table-cell office:string-value="Z-2     " office:value-type="string">
            <text:p>Z-2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IROQUOIS" office:value-type="string">
            <text:p>IROQUOIS</text:p>
          </table:table-cell>
          <table:table-cell office:string-value="Village of Milford, IL" office:value-type="string">
            <text:p>Village of Milford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86" office:value-type="string">
            <text:p>78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14   " office:value-type="string">
            <text:p>80014 <text:s text:c="2"/></text:p>
          </table:table-cell>
          <table:table-cell office:string-value="POTOMAC - MIDWESTERN" office:value-type="string">
            <text:p>POTOMAC - MIDWESTER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" office:value-type="string">
            <text:p>1</text:p>
          </table:table-cell>
          <table:table-cell office:string-value="149999" office:value-type="string">
            <text:p>149999</text:p>
          </table:table-cell>
          <table:table-cell office:string-value="Z-2     " office:value-type="string">
            <text:p>Z-2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VERMILION" office:value-type="string">
            <text:p>VERMILION</text:p>
          </table:table-cell>
          <table:table-cell office:string-value="Midwestern Gas Transmission Company" office:value-type="string">
            <text:p>Midwestern Gas Transmission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68" office:value-type="string">
            <text:p>76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23   " office:value-type="string">
            <text:p>80023 <text:s text:c="2"/></text:p>
          </table:table-cell>
          <table:table-cell office:string-value="PEPL @ BOURBON - TGC" office:value-type="string">
            <text:p>PEPL @ BOURBON - TG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0" office:value-type="string">
            <text:p>0</text:p>
          </table:table-cell>
          <table:table-cell office:string-value="1100000" office:value-type="string">
            <text:p>1100000</text:p>
          </table:table-cell>
          <table:table-cell office:string-value="Z1B     " office:value-type="string">
            <text:p>Z1B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DOUGLAS" office:value-type="string">
            <text:p>DOUGLAS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19" office:value-type="string">
            <text:p>719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23   " office:value-type="string">
            <text:p>80023 <text:s text:c="2"/></text:p>
          </table:table-cell>
          <table:table-cell office:string-value="PEPL @ BOURBON - TGC" office:value-type="string">
            <text:p>PEPL @ BOURBON - TGC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374268" office:value-type="string">
            <text:p>374268</text:p>
          </table:table-cell>
          <table:table-cell office:string-value="725732" office:value-type="string">
            <text:p>725732</text:p>
          </table:table-cell>
          <table:table-cell office:string-value="Z1B     " office:value-type="string">
            <text:p>Z1B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DOUGLAS" office:value-type="string">
            <text:p>DOUGLAS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19" office:value-type="string">
            <text:p>719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28   " office:value-type="string">
            <text:p>80028 <text:s text:c="2"/></text:p>
          </table:table-cell>
          <table:table-cell office:string-value="VILLAGE OF TOLEDO, IL" office:value-type="string">
            <text:p>VILLAGE OF TOLEDO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16" office:value-type="string">
            <text:p>16</text:p>
          </table:table-cell>
          <table:table-cell office:string-value="1984" office:value-type="string">
            <text:p>1984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UMBERLAND" office:value-type="string">
            <text:p>CUMBERLAND</text:p>
          </table:table-cell>
          <table:table-cell office:string-value="Village of Toledo" office:value-type="string">
            <text:p>Village of Toledo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88" office:value-type="string">
            <text:p>68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29   " office:value-type="string">
            <text:p>80029 <text:s text:c="2"/></text:p>
          </table:table-cell>
          <table:table-cell office:string-value="VILLAGE OF GREENUP, IL" office:value-type="string">
            <text:p>VILLAGE OF GREENUP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270" office:value-type="string">
            <text:p>270</text:p>
          </table:table-cell>
          <table:table-cell office:string-value="6730" office:value-type="string">
            <text:p>6730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UMBERLAND" office:value-type="string">
            <text:p>CUMBERLAND</text:p>
          </table:table-cell>
          <table:table-cell office:string-value="Village of Greenup" office:value-type="string">
            <text:p>Village of Greenu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88" office:value-type="string">
            <text:p>68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32   " office:value-type="string">
            <text:p>80032 <text:s text:c="2"/></text:p>
          </table:table-cell>
          <table:table-cell office:string-value="VILLAGE OF LOUISVILLE, IL" office:value-type="string">
            <text:p>VILLAGE OF LOUISVILLE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00" office:value-type="string">
            <text:p>1700</text:p>
          </table:table-cell>
          <table:table-cell office:string-value="1700" office:value-type="string">
            <text:p>1700</text:p>
          </table:table-cell>
          <table:table-cell office:string-value="10" office:value-type="string">
            <text:p>10</text:p>
          </table:table-cell>
          <table:table-cell office:string-value="1690" office:value-type="string">
            <text:p>1690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LAY" office:value-type="string">
            <text:p>CLAY</text:p>
          </table:table-cell>
          <table:table-cell office:string-value="Village of Louisville" office:value-type="string">
            <text:p>Village of Louisvill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53" office:value-type="string">
            <text:p>65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33   " office:value-type="string">
            <text:p>80033 <text:s text:c="2"/></text:p>
          </table:table-cell>
          <table:table-cell office:string-value="VILLAGE OF CLAY CITY, IL" office:value-type="string">
            <text:p>VILLAGE OF CLAY CITY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10" office:value-type="string">
            <text:p>10</text:p>
          </table:table-cell>
          <table:table-cell office:string-value="1990" office:value-type="string">
            <text:p>1990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LAY" office:value-type="string">
            <text:p>CLAY</text:p>
          </table:table-cell>
          <table:table-cell office:string-value="Village of Clay City" office:value-type="string">
            <text:p>Village of Clay C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47" office:value-type="string">
            <text:p>64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34   " office:value-type="string">
            <text:p>80034 <text:s text:c="2"/></text:p>
          </table:table-cell>
          <table:table-cell office:string-value="XENIA - LIBERTY ENERGY (MIDSTATES)" office:value-type="string">
            <text:p>XENIA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00" office:value-type="string">
            <text:p>900</text:p>
          </table:table-cell>
          <table:table-cell office:string-value="900" office:value-type="string">
            <text:p>900</text:p>
          </table:table-cell>
          <table:table-cell office:string-value="60" office:value-type="string">
            <text:p>60</text:p>
          </table:table-cell>
          <table:table-cell office:string-value="840" office:value-type="string">
            <text:p>840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LAY" office:value-type="string">
            <text:p>CLAY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43" office:value-type="string">
            <text:p>64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35   " office:value-type="string">
            <text:p>80035 <text:s text:c="2"/></text:p>
          </table:table-cell>
          <table:table-cell office:string-value="CITY OF FLORA, IL" office:value-type="string">
            <text:p>CITY OF FLORA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50" office:value-type="string">
            <text:p>150</text:p>
          </table:table-cell>
          <table:table-cell office:string-value="9850" office:value-type="string">
            <text:p>9850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LAY" office:value-type="string">
            <text:p>CLAY</text:p>
          </table:table-cell>
          <table:table-cell office:string-value="City of Flora, IL" office:value-type="string">
            <text:p>City of Flora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43" office:value-type="string">
            <text:p>64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36   " office:value-type="string">
            <text:p>80036 <text:s text:c="2"/></text:p>
          </table:table-cell>
          <table:table-cell office:string-value="FLORA - ENABLE ENERGY MISSISSIPPI RIVER TRANSMISSION" office:value-type="string">
            <text:p>FLORA - ENABLE ENERGY MISSISSIPPI RIVER TRANSMISS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33951" office:value-type="string">
            <text:p>33951</text:p>
          </table:table-cell>
          <table:table-cell office:string-value="166049" office:value-type="string">
            <text:p>166049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LAY" office:value-type="string">
            <text:p>CLAY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628" office:value-type="string">
            <text:p>62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37   " office:value-type="string">
            <text:p>80037 <text:s text:c="2"/></text:p>
          </table:table-cell>
          <table:table-cell office:string-value="VILLAGE OF CISNE, IL" office:value-type="string">
            <text:p>VILLAGE OF CISNE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7" office:value-type="string">
            <text:p>7</text:p>
          </table:table-cell>
          <table:table-cell office:string-value="9993" office:value-type="string">
            <text:p>9993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WAYNE" office:value-type="string">
            <text:p>WAYNE</text:p>
          </table:table-cell>
          <table:table-cell office:string-value="Village of Cisne" office:value-type="string">
            <text:p>Village of Cisn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34" office:value-type="string">
            <text:p>63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39   " office:value-type="string">
            <text:p>80039 <text:s text:c="2"/></text:p>
          </table:table-cell>
          <table:table-cell office:string-value="VILLAGE OF JEFFERSONVILLE, IL" office:value-type="string">
            <text:p>VILLAGE OF JEFFERSONVILLE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3" office:value-type="string">
            <text:p>3</text:p>
          </table:table-cell>
          <table:table-cell office:string-value="797" office:value-type="string">
            <text:p>797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WAYNE" office:value-type="string">
            <text:p>WAYNE</text:p>
          </table:table-cell>
          <table:table-cell office:string-value="Village of Jeffersonville, IL" office:value-type="string">
            <text:p>Village of Jeffersonville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28" office:value-type="string">
            <text:p>62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40   " office:value-type="string">
            <text:p>80040 <text:s text:c="2"/></text:p>
          </table:table-cell>
          <table:table-cell office:string-value="CITY OF FAIRFIELD, IL" office:value-type="string">
            <text:p>CITY OF FAIRFIELD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19" office:value-type="string">
            <text:p>119</text:p>
          </table:table-cell>
          <table:table-cell office:string-value="9881" office:value-type="string">
            <text:p>9881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WAYNE" office:value-type="string">
            <text:p>WAYNE</text:p>
          </table:table-cell>
          <table:table-cell office:string-value="City of Fairfield, IL" office:value-type="string">
            <text:p>City of Fairfield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24" office:value-type="string">
            <text:p>62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42   " office:value-type="string">
            <text:p>80042 <text:s text:c="2"/></text:p>
          </table:table-cell>
          <table:table-cell office:string-value="VILLAGE OF BLUFORD, IL" office:value-type="string">
            <text:p>VILLAGE OF BLUFORD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355" office:value-type="string">
            <text:p>355</text:p>
          </table:table-cell>
          <table:table-cell office:string-value="1145" office:value-type="string">
            <text:p>1145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WAYNE" office:value-type="string">
            <text:p>WAYNE</text:p>
          </table:table-cell>
          <table:table-cell office:string-value="Village of Bluford" office:value-type="string">
            <text:p>Village of Blufor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20" office:value-type="string">
            <text:p>62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43   " office:value-type="string">
            <text:p>80043 <text:s text:c="2"/></text:p>
          </table:table-cell>
          <table:table-cell office:string-value="VILLAGE OF WAYNE CITY, IL" office:value-type="string">
            <text:p>VILLAGE OF WAYNE CITY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  <table:table-cell office:string-value="15" office:value-type="string">
            <text:p>15</text:p>
          </table:table-cell>
          <table:table-cell office:string-value="7485" office:value-type="string">
            <text:p>7485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WAYNE" office:value-type="string">
            <text:p>WAYNE</text:p>
          </table:table-cell>
          <table:table-cell office:string-value="Village of Wayne City" office:value-type="string">
            <text:p>Village of Wayne C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20" office:value-type="string">
            <text:p>62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44   " office:value-type="string">
            <text:p>80044 <text:s text:c="2"/></text:p>
          </table:table-cell>
          <table:table-cell office:string-value="VILLAGE OF BELLE RIVE, IL" office:value-type="string">
            <text:p>VILLAGE OF BELLE RIVE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0" office:value-type="string">
            <text:p>350</text:p>
          </table:table-cell>
          <table:table-cell office:string-value="350" office:value-type="string">
            <text:p>350</text:p>
          </table:table-cell>
          <table:table-cell office:string-value="22" office:value-type="string">
            <text:p>22</text:p>
          </table:table-cell>
          <table:table-cell office:string-value="328" office:value-type="string">
            <text:p>328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HAMILTON" office:value-type="string">
            <text:p>HAMILTON</text:p>
          </table:table-cell>
          <table:table-cell office:string-value="Village of Belle Rive" office:value-type="string">
            <text:p>Village of Belle Riv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10" office:value-type="string">
            <text:p>61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45   " office:value-type="string">
            <text:p>80045 <text:s text:c="2"/></text:p>
          </table:table-cell>
          <table:table-cell office:string-value="VILLAGE OF DAHLGREN, IL" office:value-type="string">
            <text:p>VILLAGE OF DAHLGREN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40" office:value-type="string">
            <text:p>40</text:p>
          </table:table-cell>
          <table:table-cell office:string-value="1460" office:value-type="string">
            <text:p>1460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HAMILTON" office:value-type="string">
            <text:p>HAMILTON</text:p>
          </table:table-cell>
          <table:table-cell office:string-value="Village of Dahlgren, IL" office:value-type="string">
            <text:p>Village of Dahlgren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10" office:value-type="string">
            <text:p>61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46   " office:value-type="string">
            <text:p>80046 <text:s text:c="2"/></text:p>
          </table:table-cell>
          <table:table-cell office:string-value="CITY OF MCLEANSBORO, IL" office:value-type="string">
            <text:p>CITY OF MCLEANSBORO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87" office:value-type="string">
            <text:p>87</text:p>
          </table:table-cell>
          <table:table-cell office:string-value="9913" office:value-type="string">
            <text:p>9913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HAMILTON" office:value-type="string">
            <text:p>HAMILTON</text:p>
          </table:table-cell>
          <table:table-cell office:string-value="City of McLeansboro, IL" office:value-type="string">
            <text:p>City of McLeansboro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02" office:value-type="string">
            <text:p>60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48   " office:value-type="string">
            <text:p>80048 <text:s text:c="2"/></text:p>
          </table:table-cell>
          <table:table-cell office:string-value="VILLAGE OF PITTSBURG, IL" office:value-type="string">
            <text:p>VILLAGE OF PITTSBURG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80" office:value-type="string">
            <text:p>380</text:p>
          </table:table-cell>
          <table:table-cell office:string-value="380" office:value-type="string">
            <text:p>380</text:p>
          </table:table-cell>
          <table:table-cell office:string-value="3" office:value-type="string">
            <text:p>3</text:p>
          </table:table-cell>
          <table:table-cell office:string-value="377" office:value-type="string">
            <text:p>377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WILLIAMSON" office:value-type="string">
            <text:p>WILLIAMSON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78" office:value-type="string">
            <text:p>57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52   " office:value-type="string">
            <text:p>80052 <text:s text:c="2"/></text:p>
          </table:table-cell>
          <table:table-cell office:string-value="CITY OF VIENNA, IL" office:value-type="string">
            <text:p>CITY OF VIENNA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150" office:value-type="string">
            <text:p>150</text:p>
          </table:table-cell>
          <table:table-cell office:string-value="1850" office:value-type="string">
            <text:p>1850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JOHNSON" office:value-type="string">
            <text:p>JOHNSON</text:p>
          </table:table-cell>
          <table:table-cell office:string-value="City of Vienna" office:value-type="string">
            <text:p>City of Vienna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52" office:value-type="string">
            <text:p>55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53   " office:value-type="string">
            <text:p>80053 <text:s text:c="2"/></text:p>
          </table:table-cell>
          <table:table-cell office:string-value="CAIRO PUBLIC UTILITY CO" office:value-type="string">
            <text:p>CAIRO PUBLIC UTILITY 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1" office:value-type="string">
            <text:p>1</text:p>
          </table:table-cell>
          <table:table-cell office:string-value="799" office:value-type="string">
            <text:p>799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SSAC" office:value-type="string">
            <text:p>MASSAC</text:p>
          </table:table-cell>
          <table:table-cell office:string-value="Cairo Public Utility Company" office:value-type="string">
            <text:p>Cairo Public Utilit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43" office:value-type="string">
            <text:p>54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55   " office:value-type="string">
            <text:p>80055 <text:s text:c="2"/></text:p>
          </table:table-cell>
          <table:table-cell office:string-value="METROPOLIS, IL - LIBERTY ENERGY (MIDSTATES)" office:value-type="string">
            <text:p>METROPOLIS, IL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100" office:value-type="string">
            <text:p>11100</text:p>
          </table:table-cell>
          <table:table-cell office:string-value="11100" office:value-type="string">
            <text:p>11100</text:p>
          </table:table-cell>
          <table:table-cell office:string-value="2300" office:value-type="string">
            <text:p>2300</text:p>
          </table:table-cell>
          <table:table-cell office:string-value="8800" office:value-type="string">
            <text:p>8800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SSAC" office:value-type="string">
            <text:p>MASSAC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39" office:value-type="string">
            <text:p>53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57   " office:value-type="string">
            <text:p>80057 <text:s text:c="2"/></text:p>
          </table:table-cell>
          <table:table-cell office:string-value="CITY OF LA CENTER, KY" office:value-type="string">
            <text:p>CITY OF LA CENTER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44" office:value-type="string">
            <text:p>44</text:p>
          </table:table-cell>
          <table:table-cell office:string-value="4956" office:value-type="string">
            <text:p>4956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Y      " office:value-type="string">
            <text:p>KY <text:s text:c="5"/></text:p>
          </table:table-cell>
          <table:table-cell office:string-value="BALLARD" office:value-type="string">
            <text:p>BALLARD</text:p>
          </table:table-cell>
          <table:table-cell office:string-value="City of LA Center, Ky" office:value-type="string">
            <text:p>City of LA Center, K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28" office:value-type="string">
            <text:p>52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58   " office:value-type="string">
            <text:p>80058 <text:s text:c="2"/></text:p>
          </table:table-cell>
          <table:table-cell office:string-value="CITY OF WICKLIFFE, KY" office:value-type="string">
            <text:p>CITY OF WICKLIFFE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17" office:value-type="string">
            <text:p>17</text:p>
          </table:table-cell>
          <table:table-cell office:string-value="4983" office:value-type="string">
            <text:p>4983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Y      " office:value-type="string">
            <text:p>KY <text:s text:c="5"/></text:p>
          </table:table-cell>
          <table:table-cell office:string-value="BALLARD" office:value-type="string">
            <text:p>BALLARD</text:p>
          </table:table-cell>
          <table:table-cell office:string-value="City of Wickliffe" office:value-type="string">
            <text:p>City of Wickliff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22" office:value-type="string">
            <text:p>52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59   " office:value-type="string">
            <text:p>80059 <text:s text:c="2"/></text:p>
          </table:table-cell>
          <table:table-cell office:string-value="CITY OF BARDWELL, KY" office:value-type="string">
            <text:p>CITY OF BARDWELL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22" office:value-type="string">
            <text:p>22</text:p>
          </table:table-cell>
          <table:table-cell office:string-value="4978" office:value-type="string">
            <text:p>4978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Y      " office:value-type="string">
            <text:p>KY <text:s text:c="5"/></text:p>
          </table:table-cell>
          <table:table-cell office:string-value="CARLISLE" office:value-type="string">
            <text:p>CARLISLE</text:p>
          </table:table-cell>
          <table:table-cell office:string-value="City of Bardwell" office:value-type="string">
            <text:p>City of Bardwel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15" office:value-type="string">
            <text:p>51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60   " office:value-type="string">
            <text:p>80060 <text:s text:c="2"/></text:p>
          </table:table-cell>
          <table:table-cell office:string-value="CITY OF ARLINGTON, KY" office:value-type="string">
            <text:p>CITY OF ARLINGTON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11" office:value-type="string">
            <text:p>11</text:p>
          </table:table-cell>
          <table:table-cell office:string-value="4989" office:value-type="string">
            <text:p>4989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Y      " office:value-type="string">
            <text:p>KY <text:s text:c="5"/></text:p>
          </table:table-cell>
          <table:table-cell office:string-value="CARLISLE" office:value-type="string">
            <text:p>CARLISLE</text:p>
          </table:table-cell>
          <table:table-cell office:string-value="City of Arlington" office:value-type="string">
            <text:p>City of Arlingt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7" office:value-type="string">
            <text:p>50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61   " office:value-type="string">
            <text:p>80061 <text:s text:c="2"/></text:p>
          </table:table-cell>
          <table:table-cell office:string-value="CITY OF CLINTON, KY" office:value-type="string">
            <text:p>CITY OF CLINTON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17" office:value-type="string">
            <text:p>17</text:p>
          </table:table-cell>
          <table:table-cell office:string-value="4983" office:value-type="string">
            <text:p>4983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Y      " office:value-type="string">
            <text:p>KY <text:s text:c="5"/></text:p>
          </table:table-cell>
          <table:table-cell office:string-value="HICKMAN" office:value-type="string">
            <text:p>HICKMAN</text:p>
          </table:table-cell>
          <table:table-cell office:string-value="City of Clinton" office:value-type="string">
            <text:p>City of Clint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99" office:value-type="string">
            <text:p>49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62   " office:value-type="string">
            <text:p>80062 <text:s text:c="2"/></text:p>
          </table:table-cell>
          <table:table-cell office:string-value="CITY OF HICKMAN, KY" office:value-type="string">
            <text:p>CITY OF HICKMAN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" office:value-type="string">
            <text:p>1000</text:p>
          </table:table-cell>
          <table:table-cell office:string-value="9000" office:value-type="string">
            <text:p>9000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Y      " office:value-type="string">
            <text:p>KY <text:s text:c="5"/></text:p>
          </table:table-cell>
          <table:table-cell office:string-value="FULTON" office:value-type="string">
            <text:p>FULTON</text:p>
          </table:table-cell>
          <table:table-cell office:string-value="City of Hickman" office:value-type="string">
            <text:p>City of Hickma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88" office:value-type="string">
            <text:p>48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65   " office:value-type="string">
            <text:p>80065 <text:s text:c="2"/></text:p>
          </table:table-cell>
          <table:table-cell office:string-value="TOWN OF TROY, TN" office:value-type="string">
            <text:p>TOWN OF TROY, T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1" office:value-type="string">
            <text:p>1</text:p>
          </table:table-cell>
          <table:table-cell office:string-value="1999" office:value-type="string">
            <text:p>1999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OBION" office:value-type="string">
            <text:p>OBION</text:p>
          </table:table-cell>
          <table:table-cell office:string-value="Town of Troy" office:value-type="string">
            <text:p>Town of Tro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74" office:value-type="string">
            <text:p>4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66   " office:value-type="string">
            <text:p>80066 <text:s text:c="2"/></text:p>
          </table:table-cell>
          <table:table-cell office:string-value="TOWN OF OBION, TN" office:value-type="string">
            <text:p>TOWN OF OBION, T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1" office:value-type="string">
            <text:p>1</text:p>
          </table:table-cell>
          <table:table-cell office:string-value="4999" office:value-type="string">
            <text:p>4999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OBION" office:value-type="string">
            <text:p>OBION</text:p>
          </table:table-cell>
          <table:table-cell office:string-value="Town of Obion" office:value-type="string">
            <text:p>Town of Ob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70" office:value-type="string">
            <text:p>47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67   " office:value-type="string">
            <text:p>80067 <text:s text:c="2"/></text:p>
          </table:table-cell>
          <table:table-cell office:string-value="GIBSON COUNTY UTILITY DISTRICT" office:value-type="string">
            <text:p>GIBSON COUNTY UTILITY DISTRI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35" office:value-type="string">
            <text:p>35</text:p>
          </table:table-cell>
          <table:table-cell office:string-value="1965" office:value-type="string">
            <text:p>1965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DYER" office:value-type="string">
            <text:p>DYER</text:p>
          </table:table-cell>
          <table:table-cell office:string-value="Gibson County Utility District" office:value-type="string">
            <text:p>Gibson County Utility District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58" office:value-type="string">
            <text:p>45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68   " office:value-type="string">
            <text:p>80068 <text:s text:c="2"/></text:p>
          </table:table-cell>
          <table:table-cell office:string-value="TOWN OF NEWBERN, TN" office:value-type="string">
            <text:p>TOWN OF NEWBERN, T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200" office:value-type="string">
            <text:p>200</text:p>
          </table:table-cell>
          <table:table-cell office:string-value="9800" office:value-type="string">
            <text:p>9800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DYER" office:value-type="string">
            <text:p>DYER</text:p>
          </table:table-cell>
          <table:table-cell office:string-value="Town of Newbern, Tennessee" office:value-type="string">
            <text:p>Town of Newbern, Tennesse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58" office:value-type="string">
            <text:p>45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70   " office:value-type="string">
            <text:p>80070 <text:s text:c="2"/></text:p>
          </table:table-cell>
          <table:table-cell office:string-value="DYERSBURG - OUTLET - TEXAS GAS" office:value-type="string">
            <text:p>DYERSBURG - OUTLET - TEXAS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0" office:value-type="string">
            <text:p>150000</text:p>
          </table:table-cell>
          <table:table-cell office:string-value="140000" office:value-type="string">
            <text:p>140000</text:p>
          </table:table-cell>
          <table:table-cell office:string-value="56330" office:value-type="string">
            <text:p>56330</text:p>
          </table:table-cell>
          <table:table-cell office:string-value="83670" office:value-type="string">
            <text:p>83670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DYER" office:value-type="string">
            <text:p>DYER</text:p>
          </table:table-cell>
          <table:table-cell office:string-value="Texas Gas Transmission, LLC" office:value-type="string">
            <text:p>Texas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445" office:value-type="string">
            <text:p>44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70   " office:value-type="string">
            <text:p>80070 <text:s text:c="2"/></text:p>
          </table:table-cell>
          <table:table-cell office:string-value="DYERSBURG - OUTLET - TEXAS GAS" office:value-type="string">
            <text:p>DYERSBURG - OUTLET - TEXAS GA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N      " office:value-type="string">
            <text:p>TN <text:s text:c="5"/></text:p>
          </table:table-cell>
          <table:table-cell office:string-value="DYER" office:value-type="string">
            <text:p>DYER</text:p>
          </table:table-cell>
          <table:table-cell office:string-value="Texas Gas Transmission, LLC" office:value-type="string">
            <text:p>Texas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445" office:value-type="string">
            <text:p>44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72   " office:value-type="string">
            <text:p>80072 <text:s text:c="2"/></text:p>
          </table:table-cell>
          <table:table-cell office:string-value="TOWN OF MASON, TN" office:value-type="string">
            <text:p>TOWN OF MASON, T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700" office:value-type="string">
            <text:p>2700</text:p>
          </table:table-cell>
          <table:table-cell office:string-value="2700" office:value-type="string">
            <text:p>2700</text:p>
          </table:table-cell>
          <table:table-cell office:string-value="79" office:value-type="string">
            <text:p>79</text:p>
          </table:table-cell>
          <table:table-cell office:string-value="2621" office:value-type="string">
            <text:p>2621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FAYETTE" office:value-type="string">
            <text:p>FAYETTE</text:p>
          </table:table-cell>
          <table:table-cell office:string-value="Town of Mason" office:value-type="string">
            <text:p>Town of Mas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05" office:value-type="string">
            <text:p>40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75   " office:value-type="string">
            <text:p>80075 <text:s text:c="2"/></text:p>
          </table:table-cell>
          <table:table-cell office:string-value="TOWN OF BYHALIA, MS" office:value-type="string">
            <text:p>TOWN OF BYHALIA, M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800" office:value-type="string">
            <text:p>4800</text:p>
          </table:table-cell>
          <table:table-cell office:string-value="4800" office:value-type="string">
            <text:p>4800</text:p>
          </table:table-cell>
          <table:table-cell office:string-value="498" office:value-type="string">
            <text:p>498</text:p>
          </table:table-cell>
          <table:table-cell office:string-value="4302" office:value-type="string">
            <text:p>4302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S      " office:value-type="string">
            <text:p>MS <text:s text:c="5"/></text:p>
          </table:table-cell>
          <table:table-cell office:string-value="MARSHALL" office:value-type="string">
            <text:p>MARSHALL</text:p>
          </table:table-cell>
          <table:table-cell office:string-value="Town of Byhalia, Mississippi" office:value-type="string">
            <text:p>Town of Byhalia, Mississipp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7" office:value-type="string">
            <text:p>36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79   " office:value-type="string">
            <text:p>80079 <text:s text:c="2"/></text:p>
          </table:table-cell>
          <table:table-cell office:string-value="CRENSHAW, MS - ATMOS ENERGY" office:value-type="string">
            <text:p>CRENSHAW, MS - ATMOS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610" office:value-type="string">
            <text:p>1610</text:p>
          </table:table-cell>
          <table:table-cell office:string-value="1610" office:value-type="string">
            <text:p>1610</text:p>
          </table:table-cell>
          <table:table-cell office:string-value="79" office:value-type="string">
            <text:p>79</text:p>
          </table:table-cell>
          <table:table-cell office:string-value="1531" office:value-type="string">
            <text:p>1531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S      " office:value-type="string">
            <text:p>MS <text:s text:c="5"/></text:p>
          </table:table-cell>
          <table:table-cell office:string-value="PANOLA" office:value-type="string">
            <text:p>PANOLA</text:p>
          </table:table-cell>
          <table:table-cell office:string-value="Atmos Energy Corporation" office:value-type="string">
            <text:p>Atmo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30" office:value-type="string">
            <text:p>33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80   " office:value-type="string">
            <text:p>80080 <text:s text:c="2"/></text:p>
          </table:table-cell>
          <table:table-cell office:string-value="PARCHMAN, MS - ENTEX" office:value-type="string">
            <text:p>PARCHMAN, MS - ENTEX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593" office:value-type="string">
            <text:p>593</text:p>
          </table:table-cell>
          <table:table-cell office:string-value="9407" office:value-type="string">
            <text:p>9407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S      " office:value-type="string">
            <text:p>MS <text:s text:c="5"/></text:p>
          </table:table-cell>
          <table:table-cell office:string-value="SUNFLOWER" office:value-type="string">
            <text:p>SUNFLOWER</text:p>
          </table:table-cell>
          <table:table-cell office:string-value="Delta Mississippi Gas Company, LLC" office:value-type="string">
            <text:p>Delta Mississippi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87" office:value-type="string">
            <text:p>28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85   " office:value-type="string">
            <text:p>80085 <text:s text:c="2"/></text:p>
          </table:table-cell>
          <table:table-cell office:string-value="KILBOURNE, LA - ATMOS ENERGY" office:value-type="string">
            <text:p>KILBOURNE, LA - ATMOS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10" office:value-type="string">
            <text:p>10</text:p>
          </table:table-cell>
          <table:table-cell office:string-value="290" office:value-type="string">
            <text:p>290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WEST CARROLL" office:value-type="string">
            <text:p>WEST CARROLL</text:p>
          </table:table-cell>
          <table:table-cell office:string-value="Atmos Energy Corporation" office:value-type="string">
            <text:p>Atmo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04" office:value-type="string">
            <text:p>20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145   " office:value-type="string">
            <text:p>80145 <text:s text:c="2"/></text:p>
          </table:table-cell>
          <table:table-cell office:string-value="IRR. TX - GAIL MORTON &amp; SON" office:value-type="string">
            <text:p>IRR. TX - GAIL MORTON &amp; S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" office:value-type="string">
            <text:p>400</text:p>
          </table:table-cell>
          <table:table-cell office:string-value="400" office:value-type="string">
            <text:p>400</text:p>
          </table:table-cell>
          <table:table-cell office:string-value="1" office:value-type="string">
            <text:p>1</text:p>
          </table:table-cell>
          <table:table-cell office:string-value="399" office:value-type="string">
            <text:p>3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WHARTON" office:value-type="string">
            <text:p>WHARTON</text:p>
          </table:table-cell>
          <table:table-cell office:string-value="Dennis Morton Farms" office:value-type="string">
            <text:p>Dennis Morton Farm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32" office:value-type="string">
            <text:p>-23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151   " office:value-type="string">
            <text:p>80151 <text:s text:c="2"/></text:p>
          </table:table-cell>
          <table:table-cell office:string-value="IRR. TX - P.E. PEARSON" office:value-type="string">
            <text:p>IRR. TX - P.E. PEARS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" office:value-type="string">
            <text:p>1</text:p>
          </table:table-cell>
          <table:table-cell office:string-value="99" office:value-type="string">
            <text:p>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WHARTON" office:value-type="string">
            <text:p>WHARTON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29" office:value-type="string">
            <text:p>-22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152   " office:value-type="string">
            <text:p>80152 <text:s text:c="2"/></text:p>
          </table:table-cell>
          <table:table-cell office:string-value="IRR. TX - GOFF FARMS" office:value-type="string">
            <text:p>IRR. TX - GOFF FARM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1" office:value-type="string">
            <text:p>1</text:p>
          </table:table-cell>
          <table:table-cell office:string-value="799" office:value-type="string">
            <text:p>7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WHARTON" office:value-type="string">
            <text:p>WHARTON</text:p>
          </table:table-cell>
          <table:table-cell office:string-value="Goff Farms" office:value-type="string">
            <text:p>Goff Farm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29" office:value-type="string">
            <text:p>-22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153   " office:value-type="string">
            <text:p>80153 <text:s text:c="2"/></text:p>
          </table:table-cell>
          <table:table-cell office:string-value="IRR. TX - KEITH COX" office:value-type="string">
            <text:p>IRR. TX - KEITH COX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1" office:value-type="string">
            <text:p>1</text:p>
          </table:table-cell>
          <table:table-cell office:string-value="199" office:value-type="string">
            <text:p>1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JACKSON" office:value-type="string">
            <text:p>JACKSON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35" office:value-type="string">
            <text:p>-23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161   " office:value-type="string">
            <text:p>80161 <text:s text:c="2"/></text:p>
          </table:table-cell>
          <table:table-cell office:string-value="TELFERNER FIELD - WEST" office:value-type="string">
            <text:p>TELFERNER FIELD - WES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66" office:value-type="string">
            <text:p>66</text:p>
          </table:table-cell>
          <table:table-cell office:string-value="14934" office:value-type="string">
            <text:p>14934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VICTORIA" office:value-type="string">
            <text:p>VICTORIA</text:p>
          </table:table-cell>
          <table:table-cell office:string-value="Gulf Coast Energy Inc." office:value-type="string">
            <text:p>Gulf Coast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61" office:value-type="string">
            <text:p>-26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179   " office:value-type="string">
            <text:p>80179 <text:s text:c="2"/></text:p>
          </table:table-cell>
          <table:table-cell office:string-value="WILLIAM H. WOOD - MEGO RESOURCES " office:value-type="string">
            <text:p>WILLIAM H. WOOD - MEGO RESOURCES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4" office:value-type="string">
            <text:p>54</text:p>
          </table:table-cell>
          <table:table-cell office:string-value="4946" office:value-type="string">
            <text:p>4946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BEE" office:value-type="string">
            <text:p>BEE</text:p>
          </table:table-cell>
          <table:table-cell office:string-value="Mego Resources LLC" office:value-type="string">
            <text:p>Mego Resour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319" office:value-type="string">
            <text:p>-31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256   " office:value-type="string">
            <text:p>80256 <text:s text:c="2"/></text:p>
          </table:table-cell>
          <table:table-cell office:string-value="TENNESSEE @ CENTERVILLE" office:value-type="string">
            <text:p>TENNESSEE @ CENTERVILL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10000" office:value-type="string">
            <text:p>51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Tennessee Gas Pipeline Company, L.L.C." office:value-type="string">
            <text:p>Tennessee Gas Pipeline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33" office:value-type="string">
            <text:p>-13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277   " office:value-type="string">
            <text:p>80277 <text:s text:c="2"/></text:p>
          </table:table-cell>
          <table:table-cell office:string-value="RAGLEY EXCHANGE - TRANSCO" office:value-type="string">
            <text:p>RAGLEY EXCHANGE - TRANS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182820" office:value-type="string">
            <text:p>182820</text:p>
          </table:table-cell>
          <table:table-cell office:string-value="267180" office:value-type="string">
            <text:p>26718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Transcontinental Gas Pipe Line Company, LLC" office:value-type="string">
            <text:p>Transcontinental Gas Pipe Line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1" office:value-type="string">
            <text:p>-1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368   " office:value-type="string">
            <text:p>80368 <text:s text:c="2"/></text:p>
          </table:table-cell>
          <table:table-cell office:string-value="PATTERSON - ANR" office:value-type="string">
            <text:p>PATTERSON - AN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38707" office:value-type="string">
            <text:p>38707</text:p>
          </table:table-cell>
          <table:table-cell office:string-value="61293" office:value-type="string">
            <text:p>61293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ANR Pipeline Company" office:value-type="string">
            <text:p>ANR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41" office:value-type="string">
            <text:p>-14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415   " office:value-type="string">
            <text:p>80415 <text:s text:c="2"/></text:p>
          </table:table-cell>
          <table:table-cell office:string-value="EAST BERNARD FIELD - MARWELL" office:value-type="string">
            <text:p>EAST BERNARD FIELD - MARWEL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1" office:value-type="string">
            <text:p>1</text:p>
          </table:table-cell>
          <table:table-cell office:string-value="4999" office:value-type="string">
            <text:p>49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WHARTON" office:value-type="string">
            <text:p>WHARTON</text:p>
          </table:table-cell>
          <table:table-cell office:string-value="Marwell Petroleum, Inc." office:value-type="string">
            <text:p>Marwell Petroleum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94" office:value-type="string">
            <text:p>-19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442   " office:value-type="string">
            <text:p>80442 <text:s text:c="2"/></text:p>
          </table:table-cell>
          <table:table-cell office:string-value="GULF SOUTH PIPELINE @ CENTERVILLE" office:value-type="string">
            <text:p>GULF SOUTH PIPELINE @ CENTERVILL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00000" office:value-type="string">
            <text:p>700000</text:p>
          </table:table-cell>
          <table:table-cell office:string-value="150000" office:value-type="string">
            <text:p>150000</text:p>
          </table:table-cell>
          <table:table-cell office:string-value="1" office:value-type="string">
            <text:p>1</text:p>
          </table:table-cell>
          <table:table-cell office:string-value="149999" office:value-type="string">
            <text:p>14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Gulf South Pipeline Company, L.P." office:value-type="string">
            <text:p>Gulf South Pipeline Company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33" office:value-type="string">
            <text:p>-13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443   " office:value-type="string">
            <text:p>80443 <text:s text:c="2"/></text:p>
          </table:table-cell>
          <table:table-cell office:string-value="IRR. TX - GOFF FARMS #2" office:value-type="string">
            <text:p>IRR. TX - GOFF FARMS #2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1" office:value-type="string">
            <text:p>1</text:p>
          </table:table-cell>
          <table:table-cell office:string-value="299" office:value-type="string">
            <text:p>2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WHARTON" office:value-type="string">
            <text:p>WHARTON</text:p>
          </table:table-cell>
          <table:table-cell office:string-value="Goff Farms" office:value-type="string">
            <text:p>Goff Farm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32" office:value-type="string">
            <text:p>-23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482   " office:value-type="string">
            <text:p>80482 <text:s text:c="2"/></text:p>
          </table:table-cell>
          <table:table-cell office:string-value="LNG AT LAKE CHARLES - TGC" office:value-type="string">
            <text:p>LNG AT LAKE CHARLES - TG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100000" office:value-type="string">
            <text:p>210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Lake Charles LNG Company, LLC" office:value-type="string">
            <text:p>Lake Charles LNG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3" office:value-type="string">
            <text:p>-2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482   " office:value-type="string">
            <text:p>80482 <text:s text:c="2"/></text:p>
          </table:table-cell>
          <table:table-cell office:string-value="LNG AT LAKE CHARLES - TGC" office:value-type="string">
            <text:p>LNG AT LAKE CHARLES - TGC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100000" office:value-type="string">
            <text:p>210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Lake Charles LNG Company, LLC" office:value-type="string">
            <text:p>Lake Charles LNG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3" office:value-type="string">
            <text:p>-2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488   " office:value-type="string">
            <text:p>80488 <text:s text:c="2"/></text:p>
          </table:table-cell>
          <table:table-cell office:string-value="ENLINK LIG @ PATTERSON" office:value-type="string">
            <text:p>ENLINK LIG @ PATTERS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0000" office:value-type="string">
            <text:p>170000</text:p>
          </table:table-cell>
          <table:table-cell office:string-value="170000" office:value-type="string">
            <text:p>170000</text:p>
          </table:table-cell>
          <table:table-cell office:string-value="75529" office:value-type="string">
            <text:p>75529</text:p>
          </table:table-cell>
          <table:table-cell office:string-value="94471" office:value-type="string">
            <text:p>94471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EnLink LIG, LLC" office:value-type="string">
            <text:p>EnLink LIG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40" office:value-type="string">
            <text:p>-14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497   " office:value-type="string">
            <text:p>80497 <text:s text:c="2"/></text:p>
          </table:table-cell>
          <table:table-cell office:string-value="IRR. TX - GAIL MORTON FARMS #2" office:value-type="string">
            <text:p>IRR. TX - GAIL MORTON FARMS #2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" office:value-type="string">
            <text:p>1</text:p>
          </table:table-cell>
          <table:table-cell office:string-value="99" office:value-type="string">
            <text:p>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WHARTON" office:value-type="string">
            <text:p>WHARTON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29" office:value-type="string">
            <text:p>-22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66   " office:value-type="string">
            <text:p>80566 <text:s text:c="2"/></text:p>
          </table:table-cell>
          <table:table-cell office:string-value="COW ISLAND PLANT" office:value-type="string">
            <text:p>COW ISLAND PLA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0" office:value-type="string">
            <text:p>0</text:p>
          </table:table-cell>
          <table:table-cell office:string-value="25000" office:value-type="string">
            <text:p>2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81" office:value-type="string">
            <text:p>-8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78   " office:value-type="string">
            <text:p>80578 <text:s text:c="2"/></text:p>
          </table:table-cell>
          <table:table-cell office:string-value="BRIDGELINE @ PATTERSON - BRIDGELINE" office:value-type="string">
            <text:p>BRIDGELINE @ PATTERSON - BRIDG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0" office:value-type="string">
            <text:p>250000</text:p>
          </table:table-cell>
          <table:table-cell office:string-value="110000" office:value-type="string">
            <text:p>110000</text:p>
          </table:table-cell>
          <table:table-cell office:string-value="94001" office:value-type="string">
            <text:p>94001</text:p>
          </table:table-cell>
          <table:table-cell office:string-value="15999" office:value-type="string">
            <text:p>159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Bridgeline Holdings, L.P." office:value-type="string">
            <text:p>Bridgeline Holdings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40" office:value-type="string">
            <text:p>-14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601   " office:value-type="string">
            <text:p>80601 <text:s text:c="2"/></text:p>
          </table:table-cell>
          <table:table-cell office:string-value="CHAMPAIGN TRANSPORT - PEOPLES" office:value-type="string">
            <text:p>CHAMPAIGN TRANSPORT - PEOPL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70000" office:value-type="string">
            <text:p>270000</text:p>
          </table:table-cell>
          <table:table-cell office:string-value="100000" office:value-type="string">
            <text:p>100000</text:p>
          </table:table-cell>
          <table:table-cell office:string-value="1" office:value-type="string">
            <text:p>1</text:p>
          </table:table-cell>
          <table:table-cell office:string-value="99999" office:value-type="string">
            <text:p>99999</text:p>
          </table:table-cell>
          <table:table-cell office:string-value="Z-2     " office:value-type="string">
            <text:p>Z-2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HAMPAIGN" office:value-type="string">
            <text:p>CHAMPAIGN</text:p>
          </table:table-cell>
          <table:table-cell office:string-value="Peoples Gas Light and Coke Company (The)" office:value-type="string">
            <text:p>Peoples Gas Light and Coke Company (The)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50" office:value-type="string">
            <text:p>75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06   " office:value-type="string">
            <text:p>80706 <text:s text:c="2"/></text:p>
          </table:table-cell>
          <table:table-cell office:string-value="ACADIAN - TRUNKLINE INTERCONNECT" office:value-type="string">
            <text:p>ACADIAN - TRUNKLINE INTERCONNE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150000" office:value-type="string">
            <text:p>150000</text:p>
          </table:table-cell>
          <table:table-cell office:string-value="20501" office:value-type="string">
            <text:p>20501</text:p>
          </table:table-cell>
          <table:table-cell office:string-value="129499" office:value-type="string">
            <text:p>1294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Acadian Gas Pipeline System" office:value-type="string">
            <text:p>Acadian Gas Pipeline System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33" office:value-type="string">
            <text:p>-13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15   " office:value-type="string">
            <text:p>80715 <text:s text:c="2"/></text:p>
          </table:table-cell>
          <table:table-cell office:string-value="SABINE @ LAKE CHARLES - SABINE PIPELINE" office:value-type="string">
            <text:p>SABINE @ LAKE CHARLES - SABINE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0" office:value-type="string">
            <text:p>150000</text:p>
          </table:table-cell>
          <table:table-cell office:string-value="45000" office:value-type="string">
            <text:p>45000</text:p>
          </table:table-cell>
          <table:table-cell office:string-value="18518" office:value-type="string">
            <text:p>18518</text:p>
          </table:table-cell>
          <table:table-cell office:string-value="26482" office:value-type="string">
            <text:p>26482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Sabine Pipe Line LLC" office:value-type="string">
            <text:p>Sabine Pipe 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3" office:value-type="string">
            <text:p>-2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17   " office:value-type="string">
            <text:p>80717 <text:s text:c="2"/></text:p>
          </table:table-cell>
          <table:table-cell office:string-value="TGC @ HENRY HUB - JEFFERSON ISLAND STORAGE &amp; HUB " office:value-type="string">
            <text:p>TGC @ HENRY HUB - JEFFERSON ISLAND STORAGE &amp; HUB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805" office:value-type="string">
            <text:p>2805</text:p>
          </table:table-cell>
          <table:table-cell office:string-value="247195" office:value-type="string">
            <text:p>247195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Jefferson Island Storage &amp; Hub L.L.C." office:value-type="string">
            <text:p>Jefferson Island Storage &amp; Hub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91" office:value-type="string">
            <text:p>-9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17   " office:value-type="string">
            <text:p>80717 <text:s text:c="2"/></text:p>
          </table:table-cell>
          <table:table-cell office:string-value="TGC @ HENRY HUB - JEFFERSON ISLAND STORAGE &amp; HUB " office:value-type="string">
            <text:p>TGC @ HENRY HUB - JEFFERSON ISLAND STORAGE &amp; HUB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0" office:value-type="string">
            <text:p>0</text:p>
          </table:table-cell>
          <table:table-cell office:string-value="250000" office:value-type="string">
            <text:p>25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Jefferson Island Storage &amp; Hub L.L.C." office:value-type="string">
            <text:p>Jefferson Island Storage &amp; Hub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91" office:value-type="string">
            <text:p>-9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19   " office:value-type="string">
            <text:p>80719 <text:s text:c="2"/></text:p>
          </table:table-cell>
          <table:table-cell office:string-value="OBION ETHANOL PLANT - POET OBION" office:value-type="string">
            <text:p>OBION ETHANOL PLANT - POET OB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800" office:value-type="string">
            <text:p>10800</text:p>
          </table:table-cell>
          <table:table-cell office:string-value="10800" office:value-type="string">
            <text:p>10800</text:p>
          </table:table-cell>
          <table:table-cell office:string-value="8998" office:value-type="string">
            <text:p>8998</text:p>
          </table:table-cell>
          <table:table-cell office:string-value="1802" office:value-type="string">
            <text:p>1802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OBION" office:value-type="string">
            <text:p>OBION</text:p>
          </table:table-cell>
          <table:table-cell office:string-value="Ethanol Products, LLC" office:value-type="string">
            <text:p>Ethanol Product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71" office:value-type="string">
            <text:p>47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21   " office:value-type="string">
            <text:p>80721 <text:s text:c="2"/></text:p>
          </table:table-cell>
          <table:table-cell office:string-value="HENRY HUB HIGH PRESSURE - TGC - SABINE " office:value-type="string">
            <text:p>HENRY HUB HIGH PRESSURE - TGC - SABINE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41927" office:value-type="string">
            <text:p>41927</text:p>
          </table:table-cell>
          <table:table-cell office:string-value="458073" office:value-type="string">
            <text:p>458073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Sabine Pipe Line LLC" office:value-type="string">
            <text:p>Sabine Pipe 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91" office:value-type="string">
            <text:p>-9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21   " office:value-type="string">
            <text:p>80721 <text:s text:c="2"/></text:p>
          </table:table-cell>
          <table:table-cell office:string-value="HENRY HUB HIGH PRESSURE - TGC - SABINE " office:value-type="string">
            <text:p>HENRY HUB HIGH PRESSURE - TGC - SAB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Sabine Pipe Line LLC" office:value-type="string">
            <text:p>Sabine Pipe 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91" office:value-type="string">
            <text:p>-9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27   " office:value-type="string">
            <text:p>80727 <text:s text:c="2"/></text:p>
          </table:table-cell>
          <table:table-cell office:string-value="EAGLE PLANT INLET - TGC DELIVERY - DCP OPERATING" office:value-type="string">
            <text:p>EAGLE PLANT INLET - TGC DELIVERY - DCP OPERAT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1000" office:value-type="string">
            <text:p>221000</text:p>
          </table:table-cell>
          <table:table-cell office:string-value="221000" office:value-type="string">
            <text:p>221000</text:p>
          </table:table-cell>
          <table:table-cell office:string-value="135578" office:value-type="string">
            <text:p>135578</text:p>
          </table:table-cell>
          <table:table-cell office:string-value="85422" office:value-type="string">
            <text:p>85422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JACKSON" office:value-type="string">
            <text:p>JACKSON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38" office:value-type="string">
            <text:p>-23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34   " office:value-type="string">
            <text:p>80734 <text:s text:c="2"/></text:p>
          </table:table-cell>
          <table:table-cell office:string-value="LAKE CHARLES INTERCONNECT - CENTERPOINT ENERGY RESOURCES" office:value-type="string">
            <text:p>LAKE CHARLES INTERCONNECT - CENTERPOINT ENERGY RESOURC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0" office:value-type="string">
            <text:p>0</text:p>
          </table:table-cell>
          <table:table-cell office:string-value="22000" office:value-type="string">
            <text:p>22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Delta South Louisiana Gas Company, LLC" office:value-type="string">
            <text:p>Delta South Louisiana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3" office:value-type="string">
            <text:p>-2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35   " office:value-type="string">
            <text:p>80735 <text:s text:c="2"/></text:p>
          </table:table-cell>
          <table:table-cell office:string-value="EAGLE PLANT RESIDUE - DCP OPERATING" office:value-type="string">
            <text:p>EAGLE PLANT RESIDUE 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92000" office:value-type="string">
            <text:p>192000</text:p>
          </table:table-cell>
          <table:table-cell office:string-value="192000" office:value-type="string">
            <text:p>192000</text:p>
          </table:table-cell>
          <table:table-cell office:string-value="1" office:value-type="string">
            <text:p>1</text:p>
          </table:table-cell>
          <table:table-cell office:string-value="191999" office:value-type="string">
            <text:p>191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JACKSON" office:value-type="string">
            <text:p>JACKSON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38" office:value-type="string">
            <text:p>-23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38   " office:value-type="string">
            <text:p>80738 <text:s text:c="2"/></text:p>
          </table:table-cell>
          <table:table-cell office:string-value="JIMMY DEAN PLANT" office:value-type="string">
            <text:p>JIMMY DEAN PLA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298" office:value-type="string">
            <text:p>298</text:p>
          </table:table-cell>
          <table:table-cell office:string-value="2702" office:value-type="string">
            <text:p>2702</text:p>
          </table:table-cell>
          <table:table-cell office:string-value="Z1B     " office:value-type="string">
            <text:p>Z1B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DYER" office:value-type="string">
            <text:p>DYER</text:p>
          </table:table-cell>
          <table:table-cell office:string-value="D2 Energy, LLC" office:value-type="string">
            <text:p>D2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58" office:value-type="string">
            <text:p>45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43   " office:value-type="string">
            <text:p>80743 <text:s text:c="2"/></text:p>
          </table:table-cell>
          <table:table-cell office:string-value="KINDER SAND DRYING PLANT" office:value-type="string">
            <text:p>KINDER SAND DRYING PLA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" office:value-type="string">
            <text:p>1</text:p>
          </table:table-cell>
          <table:table-cell office:string-value="999" office:value-type="string">
            <text:p>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ALLEN" office:value-type="string">
            <text:p>ALLEN</text:p>
          </table:table-cell>
          <table:table-cell office:string-value="MineralTech Gulfcoast Abrasives, LLC" office:value-type="string">
            <text:p>MineralTech Gulfcoast Abrasiv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5" office:value-type="string">
            <text:p>-1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44   " office:value-type="string">
            <text:p>80744 <text:s text:c="2"/></text:p>
          </table:table-cell>
          <table:table-cell office:string-value="KATY - HOUSTON PIPELINE DELIVERY" office:value-type="string">
            <text:p>KATY - HOUSTON PIPELINE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5000" office:value-type="string">
            <text:p>45000</text:p>
          </table:table-cell>
          <table:table-cell office:string-value="45000" office:value-type="string">
            <text:p>45000</text:p>
          </table:table-cell>
          <table:table-cell office:string-value="1" office:value-type="string">
            <text:p>1</text:p>
          </table:table-cell>
          <table:table-cell office:string-value="44999" office:value-type="string">
            <text:p>44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WALLER" office:value-type="string">
            <text:p>WALLER</text:p>
          </table:table-cell>
          <table:table-cell office:string-value="Houston Pipe Line Company LP" office:value-type="string">
            <text:p>Houston Pipe Line Company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1" office:value-type="string">
            <text:p>-17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44   " office:value-type="string">
            <text:p>80744 <text:s text:c="2"/></text:p>
          </table:table-cell>
          <table:table-cell office:string-value="KATY - HOUSTON PIPELINE DELIVERY" office:value-type="string">
            <text:p>KATY - HOUSTON PIPELINE DELIVER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7000" office:value-type="string">
            <text:p>107000</text:p>
          </table:table-cell>
          <table:table-cell office:string-value="107000" office:value-type="string">
            <text:p>107000</text:p>
          </table:table-cell>
          <table:table-cell office:string-value="0" office:value-type="string">
            <text:p>0</text:p>
          </table:table-cell>
          <table:table-cell office:string-value="107000" office:value-type="string">
            <text:p>107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WALLER" office:value-type="string">
            <text:p>WALLER</text:p>
          </table:table-cell>
          <table:table-cell office:string-value="Houston Pipe Line Company LP" office:value-type="string">
            <text:p>Houston Pipe Line Company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1" office:value-type="string">
            <text:p>-17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47   " office:value-type="string">
            <text:p>80747 <text:s text:c="2"/></text:p>
          </table:table-cell>
          <table:table-cell office:string-value="OZINGA DAIRY RNG DELIVERY" office:value-type="string">
            <text:p>OZINGA DAIRY RNG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40" office:value-type="string">
            <text:p>1440</text:p>
          </table:table-cell>
          <table:table-cell office:string-value="1440" office:value-type="string">
            <text:p>1440</text:p>
          </table:table-cell>
          <table:table-cell office:string-value="675" office:value-type="string">
            <text:p>675</text:p>
          </table:table-cell>
          <table:table-cell office:string-value="765" office:value-type="string">
            <text:p>765</text:p>
          </table:table-cell>
          <table:table-cell office:string-value="Z-2     " office:value-type="string">
            <text:p>Z-2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JASPER" office:value-type="string">
            <text:p>JASPER</text:p>
          </table:table-cell>
          <table:table-cell office:string-value="Ozinga Energy LLC" office:value-type="string">
            <text:p>Ozinga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837" office:value-type="string">
            <text:p>83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50   " office:value-type="string">
            <text:p>80750 <text:s text:c="2"/></text:p>
          </table:table-cell>
          <table:table-cell office:string-value="TGC - GULF RUN INTERCONNECT" office:value-type="string">
            <text:p>TGC - GULF RUN INTERCONNEC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00000" office:value-type="string">
            <text:p>900000</text:p>
          </table:table-cell>
          <table:table-cell office:string-value="900000" office:value-type="string">
            <text:p>900000</text:p>
          </table:table-cell>
          <table:table-cell office:string-value="554318" office:value-type="string">
            <text:p>554318</text:p>
          </table:table-cell>
          <table:table-cell office:string-value="345682" office:value-type="string">
            <text:p>345682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2" office:value-type="string">
            <text:p>-2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58   " office:value-type="string">
            <text:p>80758 <text:s text:c="2"/></text:p>
          </table:table-cell>
          <table:table-cell office:string-value="TRUNKLINE-MATTERHORN INTERCONNECT" office:value-type="string">
            <text:p>TRUNKLINE-MATTERHORN INTERCONNEC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45000" office:value-type="string">
            <text:p>245000</text:p>
          </table:table-cell>
          <table:table-cell office:string-value="200000" office:value-type="string">
            <text:p>200000</text:p>
          </table:table-cell>
          <table:table-cell office:string-value="197694" office:value-type="string">
            <text:p>197694</text:p>
          </table:table-cell>
          <table:table-cell office:string-value="2306" office:value-type="string">
            <text:p>2306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WHARTON" office:value-type="string">
            <text:p>WHARTON</text:p>
          </table:table-cell>
          <table:table-cell office:string-value="Matterhorn Express Pipeline, LLC" office:value-type="string">
            <text:p>Matterhorn Express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99" office:value-type="string">
            <text:p>-199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59   " office:value-type="string">
            <text:p>80759 <text:s text:c="2"/></text:p>
          </table:table-cell>
          <table:table-cell office:string-value="TGC DELIVERY - ARCHAEA RNG PROJECT: NW TENN" office:value-type="string">
            <text:p>TGC DELIVERY - ARCHAEA RNG PROJECT: NW TEN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" office:value-type="string">
            <text:p>1300</text:p>
          </table:table-cell>
          <table:table-cell office:string-value="1300" office:value-type="string">
            <text:p>1300</text:p>
          </table:table-cell>
          <table:table-cell office:string-value="25" office:value-type="string">
            <text:p>25</text:p>
          </table:table-cell>
          <table:table-cell office:string-value="1275" office:value-type="string">
            <text:p>1275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OBION" office:value-type="string">
            <text:p>OBION</text:p>
          </table:table-cell>
          <table:table-cell office:string-value="Lightning Renewables, LLC" office:value-type="string">
            <text:p>Lightning Renewabl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78" office:value-type="string">
            <text:p>47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60   " office:value-type="string">
            <text:p>80760 <text:s text:c="2"/></text:p>
          </table:table-cell>
          <table:table-cell office:string-value="TGC RECEIPT - ARCHAEA RNG PROJECT: NW TENN" office:value-type="string">
            <text:p>TGC RECEIPT - ARCHAEA RNG PROJECT: NW TEN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300" office:value-type="string">
            <text:p>1300</text:p>
          </table:table-cell>
          <table:table-cell office:string-value="1300" office:value-type="string">
            <text:p>1300</text:p>
          </table:table-cell>
          <table:table-cell office:string-value="1" office:value-type="string">
            <text:p>1</text:p>
          </table:table-cell>
          <table:table-cell office:string-value="1299" office:value-type="string">
            <text:p>1299</text:p>
          </table:table-cell>
          <table:table-cell office:string-value="Z1B     " office:value-type="string">
            <text:p>Z1B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TN      " office:value-type="string">
            <text:p>TN <text:s text:c="5"/></text:p>
          </table:table-cell>
          <table:table-cell office:string-value="OBION" office:value-type="string">
            <text:p>OBION</text:p>
          </table:table-cell>
          <table:table-cell office:string-value="Lightning Renewables, LLC" office:value-type="string">
            <text:p>Lightning Renewabl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78" office:value-type="string">
            <text:p>47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62   " office:value-type="string">
            <text:p>80762 <text:s text:c="2"/></text:p>
          </table:table-cell>
          <table:table-cell office:string-value="CENTERPOINT FOWLER" office:value-type="string">
            <text:p>CENTERPOINT FOWL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5000" office:value-type="string">
            <text:p>225000</text:p>
          </table:table-cell>
          <table:table-cell office:string-value="225000" office:value-type="string">
            <text:p>225000</text:p>
          </table:table-cell>
          <table:table-cell office:string-value="10161" office:value-type="string">
            <text:p>10161</text:p>
          </table:table-cell>
          <table:table-cell office:string-value="214839" office:value-type="string">
            <text:p>214839</text:p>
          </table:table-cell>
          <table:table-cell office:string-value="Z-2     " office:value-type="string">
            <text:p>Z-2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JASPER" office:value-type="string">
            <text:p>JASPER</text:p>
          </table:table-cell>
          <table:table-cell office:string-value="Indiana Gas Company, Inc., D/B/A CenterPoint Energy Indiana North" office:value-type="string">
            <text:p>Indiana Gas Company, Inc., D/B/A CenterPoint Energy Indiana North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04" office:value-type="string">
            <text:p>80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526   " office:value-type="string">
            <text:p>81526 <text:s text:c="2"/></text:p>
          </table:table-cell>
          <table:table-cell office:string-value="WHARTON CO - ENTERPRISE TEXAS PIPELINE " office:value-type="string">
            <text:p>WHARTON CO - ENTERPRISE TEXAS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25000" office:value-type="string">
            <text:p>325000</text:p>
          </table:table-cell>
          <table:table-cell office:string-value="300000" office:value-type="string">
            <text:p>300000</text:p>
          </table:table-cell>
          <table:table-cell office:string-value="1" office:value-type="string">
            <text:p>1</text:p>
          </table:table-cell>
          <table:table-cell office:string-value="299999" office:value-type="string">
            <text:p>29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WHARTON" office:value-type="string">
            <text:p>WHARTON</text:p>
          </table:table-cell>
          <table:table-cell office:string-value="Enterprise Texas Pipeline LLC" office:value-type="string">
            <text:p>Enterprise Texa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17" office:value-type="string">
            <text:p>-21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560   " office:value-type="string">
            <text:p>81560 <text:s text:c="2"/></text:p>
          </table:table-cell>
          <table:table-cell office:string-value="EMER. SALE - LEWIS OPERATING" office:value-type="string">
            <text:p>EMER. SALE - LEWIS OPERAT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15" office:value-type="string">
            <text:p>15</text:p>
          </table:table-cell>
          <table:table-cell office:string-value="4985" office:value-type="string">
            <text:p>4985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Lewis Operating Company" office:value-type="string">
            <text:p>Lewis Operat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7" office:value-type="string">
            <text:p>-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570   " office:value-type="string">
            <text:p>81570 <text:s text:c="2"/></text:p>
          </table:table-cell>
          <table:table-cell office:string-value="TURKEY CREEK - PETROLEUM FUELS" office:value-type="string">
            <text:p>TURKEY CREEK - PETROLEUM FUEL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0" office:value-type="string">
            <text:p>0</text:p>
          </table:table-cell>
          <table:table-cell office:string-value="15000" office:value-type="string">
            <text:p>1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GOLIAD" office:value-type="string">
            <text:p>GOLIAD</text:p>
          </table:table-cell>
          <table:table-cell office:string-value="Petroleum Fuels Co." office:value-type="string">
            <text:p>Petroleum Fuels Co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87" office:value-type="string">
            <text:p>-28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582   " office:value-type="string">
            <text:p>81582 <text:s text:c="2"/></text:p>
          </table:table-cell>
          <table:table-cell office:string-value="LAGLORIA - OUTLET - DCP OPERATING" office:value-type="string">
            <text:p>LAGLORIA - OUTLET 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5000" office:value-type="string">
            <text:p>115000</text:p>
          </table:table-cell>
          <table:table-cell office:string-value="115000" office:value-type="string">
            <text:p>115000</text:p>
          </table:table-cell>
          <table:table-cell office:string-value="0" office:value-type="string">
            <text:p>0</text:p>
          </table:table-cell>
          <table:table-cell office:string-value="115000" office:value-type="string">
            <text:p>11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JIM WELLS" office:value-type="string">
            <text:p>JIM WELLS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401" office:value-type="string">
            <text:p>-40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701   " office:value-type="string">
            <text:p>81701 <text:s text:c="2"/></text:p>
          </table:table-cell>
          <table:table-cell office:string-value="KINDER TOTAL MEASURED" office:value-type="string">
            <text:p>KINDER TOTAL MEASURE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0" office:value-type="string">
            <text:p>60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JEFFERSON DAVIS" office:value-type="string">
            <text:p>JEFFERSON DAVIS</text:p>
          </table:table-cell>
          <table:table-cell office:string-value="Tennessee Gas Pipeline Company, L.L.C." office:value-type="string">
            <text:p>Tennessee Gas Pipeline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1" office:value-type="string">
            <text:p>-2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716   " office:value-type="string">
            <text:p>81716 <text:s text:c="2"/></text:p>
          </table:table-cell>
          <table:table-cell office:string-value="PATTERSON @ ANR" office:value-type="string">
            <text:p>PATTERSON @ AN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34000" office:value-type="string">
            <text:p>34000</text:p>
          </table:table-cell>
          <table:table-cell office:string-value="1" office:value-type="string">
            <text:p>1</text:p>
          </table:table-cell>
          <table:table-cell office:string-value="33999" office:value-type="string">
            <text:p>33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ANR Pipeline Company" office:value-type="string">
            <text:p>ANR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41" office:value-type="string">
            <text:p>-14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717   " office:value-type="string">
            <text:p>81717 <text:s text:c="2"/></text:p>
          </table:table-cell>
          <table:table-cell office:string-value="TETCO (BEAUREGARD PARISH) " office:value-type="string">
            <text:p>TETCO (BEAUREGARD PARISH)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00" office:value-type="string">
            <text:p>300000</text:p>
          </table:table-cell>
          <table:table-cell office:string-value="275000" office:value-type="string">
            <text:p>275000</text:p>
          </table:table-cell>
          <table:table-cell office:string-value="8363" office:value-type="string">
            <text:p>8363</text:p>
          </table:table-cell>
          <table:table-cell office:string-value="266637" office:value-type="string">
            <text:p>266637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Texas Eastern Transmission, LP" office:value-type="string">
            <text:p>Texas Eastern Transmission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0" office:value-type="string">
            <text:p>-1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718   " office:value-type="string">
            <text:p>81718 <text:s text:c="2"/></text:p>
          </table:table-cell>
          <table:table-cell office:string-value="LAKESIDE - NGPL" office:value-type="string">
            <text:p>LAKESIDE - NGP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150000" office:value-type="string">
            <text:p>150000</text:p>
          </table:table-cell>
          <table:table-cell office:string-value="1" office:value-type="string">
            <text:p>1</text:p>
          </table:table-cell>
          <table:table-cell office:string-value="149999" office:value-type="string">
            <text:p>14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CAMERON" office:value-type="string">
            <text:p>CAMERON</text:p>
          </table:table-cell>
          <table:table-cell office:string-value="Natural Gas Pipeline Company of America" office:value-type="string">
            <text:p>Natural Gas Pipeline Company of America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48" office:value-type="string">
            <text:p>-4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720   " office:value-type="string">
            <text:p>81720 <text:s text:c="2"/></text:p>
          </table:table-cell>
          <table:table-cell office:string-value="OLLA - GULF SOUTH" office:value-type="string">
            <text:p>OLLA - GULF SOUTH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00000" office:value-type="string">
            <text:p>70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LA SALLE" office:value-type="string">
            <text:p>LA SALLE</text:p>
          </table:table-cell>
          <table:table-cell office:string-value="Gulf South Pipeline Company, L.P." office:value-type="string">
            <text:p>Gulf South Pipeline Company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04" office:value-type="string">
            <text:p>10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720   " office:value-type="string">
            <text:p>81720 <text:s text:c="2"/></text:p>
          </table:table-cell>
          <table:table-cell office:string-value="OLLA - GULF SOUTH" office:value-type="string">
            <text:p>OLLA - GULF SOUTH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00" office:value-type="string">
            <text:p>700000</text:p>
          </table:table-cell>
          <table:table-cell office:string-value="290000" office:value-type="string">
            <text:p>290000</text:p>
          </table:table-cell>
          <table:table-cell office:string-value="1" office:value-type="string">
            <text:p>1</text:p>
          </table:table-cell>
          <table:table-cell office:string-value="289999" office:value-type="string">
            <text:p>289999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LA SALLE" office:value-type="string">
            <text:p>LA SALLE</text:p>
          </table:table-cell>
          <table:table-cell office:string-value="Gulf South Pipeline Company, L.P." office:value-type="string">
            <text:p>Gulf South Pipeline Company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04" office:value-type="string">
            <text:p>10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738   " office:value-type="string">
            <text:p>81738 <text:s text:c="2"/></text:p>
          </table:table-cell>
          <table:table-cell office:string-value="SOUTHERN NATURAL @ SHADYSIDE" office:value-type="string">
            <text:p>SOUTHERN NATURAL @ SHADYSID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15000" office:value-type="string">
            <text:p>315000</text:p>
          </table:table-cell>
          <table:table-cell office:string-value="200000" office:value-type="string">
            <text:p>200000</text:p>
          </table:table-cell>
          <table:table-cell office:string-value="121397" office:value-type="string">
            <text:p>121397</text:p>
          </table:table-cell>
          <table:table-cell office:string-value="78603" office:value-type="string">
            <text:p>78603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Southern Natural Gas Company, L.L.C." office:value-type="string">
            <text:p>Southern Natural Gas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35" office:value-type="string">
            <text:p>-13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749   " office:value-type="string">
            <text:p>81749 <text:s text:c="2"/></text:p>
          </table:table-cell>
          <table:table-cell office:string-value="TRUNKLINE / KATY - ATMOS ENERGY " office:value-type="string">
            <text:p>TRUNKLINE / KATY - ATMOS ENERGY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5000" office:value-type="string">
            <text:p>145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WALLER" office:value-type="string">
            <text:p>WALLER</text:p>
          </table:table-cell>
          <table:table-cell office:string-value="Atmos Energy Corporation" office:value-type="string">
            <text:p>Atmos Energy Corporation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2" office:value-type="string">
            <text:p>-17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030   " office:value-type="string">
            <text:p>82030 <text:s text:c="2"/></text:p>
          </table:table-cell>
          <table:table-cell office:string-value="VALERO MKS LOGISTICS" office:value-type="string">
            <text:p>VALERO MKS LOGISTIC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0" office:value-type="string">
            <text:p>0</text:p>
          </table:table-cell>
          <table:table-cell office:string-value="1500" office:value-type="string">
            <text:p>1500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S      " office:value-type="string">
            <text:p>MS <text:s text:c="5"/></text:p>
          </table:table-cell>
          <table:table-cell office:string-value="MARSHALL" office:value-type="string">
            <text:p>MARSHALL</text:p>
          </table:table-cell>
          <table:table-cell office:string-value="Valero MKS Logistics, L.L.C." office:value-type="string">
            <text:p>Valero MKS Logistics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75" office:value-type="string">
            <text:p>37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032   " office:value-type="string">
            <text:p>82032 <text:s text:c="2"/></text:p>
          </table:table-cell>
          <table:table-cell office:string-value="CITY OF SPLENDORA, TX" office:value-type="string">
            <text:p>CITY OF SPLENDORA, TX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45" office:value-type="string">
            <text:p>45</text:p>
          </table:table-cell>
          <table:table-cell office:string-value="955" office:value-type="string">
            <text:p>955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MONTGOMERY" office:value-type="string">
            <text:p>MONTGOMERY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19" office:value-type="string">
            <text:p>-11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035   " office:value-type="string">
            <text:p>82035 <text:s text:c="2"/></text:p>
          </table:table-cell>
          <table:table-cell office:string-value="CROSSROADS - NIPSCO" office:value-type="string">
            <text:p>CROSSROADS - NIPS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69" office:value-type="string">
            <text:p>69</text:p>
          </table:table-cell>
          <table:table-cell office:string-value="99931" office:value-type="string">
            <text:p>99931</text:p>
          </table:table-cell>
          <table:table-cell office:string-value="Z-2     " office:value-type="string">
            <text:p>Z-2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ST JOSEPH" office:value-type="string">
            <text:p>ST JOSEPH</text:p>
          </table:table-cell>
          <table:table-cell office:string-value="Crossroads Pipeline Company" office:value-type="string">
            <text:p>Crossroads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89" office:value-type="string">
            <text:p>889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036   " office:value-type="string">
            <text:p>82036 <text:s text:c="2"/></text:p>
          </table:table-cell>
          <table:table-cell office:string-value="LAFARGE - LIBERTY ENERGY (MIDSTATES)" office:value-type="string">
            <text:p>LAFARGE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900" office:value-type="string">
            <text:p>1900</text:p>
          </table:table-cell>
          <table:table-cell office:string-value="1900" office:value-type="string">
            <text:p>1900</text:p>
          </table:table-cell>
          <table:table-cell office:string-value="0" office:value-type="string">
            <text:p>0</text:p>
          </table:table-cell>
          <table:table-cell office:string-value="1900" office:value-type="string">
            <text:p>1900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SSAC" office:value-type="string">
            <text:p>MASSAC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38" office:value-type="string">
            <text:p>53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037   " office:value-type="string">
            <text:p>82037 <text:s text:c="2"/></text:p>
          </table:table-cell>
          <table:table-cell office:string-value="HONEYWELL - LIBERTY ENERGY (MIDSTATES)" office:value-type="string">
            <text:p>HONEYWELL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647" office:value-type="string">
            <text:p>1647</text:p>
          </table:table-cell>
          <table:table-cell office:string-value="1647" office:value-type="string">
            <text:p>1647</text:p>
          </table:table-cell>
          <table:table-cell office:string-value="0" office:value-type="string">
            <text:p>0</text:p>
          </table:table-cell>
          <table:table-cell office:string-value="1647" office:value-type="string">
            <text:p>1647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SSAC" office:value-type="string">
            <text:p>MASSAC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38" office:value-type="string">
            <text:p>53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041   " office:value-type="string">
            <text:p>82041 <text:s text:c="2"/></text:p>
          </table:table-cell>
          <table:table-cell office:string-value="WEST PADUCAH - ATMOS ENERGY" office:value-type="string">
            <text:p>WEST PADUCAH - ATMOS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8000" office:value-type="string">
            <text:p>28000</text:p>
          </table:table-cell>
          <table:table-cell office:string-value="28000" office:value-type="string">
            <text:p>28000</text:p>
          </table:table-cell>
          <table:table-cell office:string-value="1" office:value-type="string">
            <text:p>1</text:p>
          </table:table-cell>
          <table:table-cell office:string-value="27999" office:value-type="string">
            <text:p>27999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Y      " office:value-type="string">
            <text:p>KY <text:s text:c="5"/></text:p>
          </table:table-cell>
          <table:table-cell office:string-value="MC CRACKEN" office:value-type="string">
            <text:p>MC CRACKEN</text:p>
          </table:table-cell>
          <table:table-cell office:string-value="Atmos Energy Corporation" office:value-type="string">
            <text:p>Atmos Energy Corporation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33" office:value-type="string">
            <text:p>53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044   " office:value-type="string">
            <text:p>82044 <text:s text:c="2"/></text:p>
          </table:table-cell>
          <table:table-cell office:string-value="CLECO RODEMAKER INTERCONNECT" office:value-type="string">
            <text:p>CLECO RODEMAKER INTERCONNE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0" office:value-type="string">
            <text:p>0</text:p>
          </table:table-cell>
          <table:table-cell office:string-value="120000" office:value-type="string">
            <text:p>120000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APIDES" office:value-type="string">
            <text:p>RAPIDES</text:p>
          </table:table-cell>
          <table:table-cell office:string-value="CLECO Power LLC" office:value-type="string">
            <text:p>CLECO Power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3" office:value-type="string">
            <text:p>6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045   " office:value-type="string">
            <text:p>82045 <text:s text:c="2"/></text:p>
          </table:table-cell>
          <table:table-cell office:string-value="BYHALIA - FARLEY ROAD (311)" office:value-type="string">
            <text:p>BYHALIA - FARLEY ROAD (311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196" office:value-type="string">
            <text:p>1196</text:p>
          </table:table-cell>
          <table:table-cell office:string-value="8804" office:value-type="string">
            <text:p>8804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S      " office:value-type="string">
            <text:p>MS <text:s text:c="5"/></text:p>
          </table:table-cell>
          <table:table-cell office:string-value="MARSHALL" office:value-type="string">
            <text:p>MARSHALL</text:p>
          </table:table-cell>
          <table:table-cell office:string-value="Town of Byhalia, Mississippi" office:value-type="string">
            <text:p>Town of Byhalia, Mississipp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73" office:value-type="string">
            <text:p>37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050   " office:value-type="string">
            <text:p>82050 <text:s text:c="2"/></text:p>
          </table:table-cell>
          <table:table-cell office:string-value="SHELBY COUNTY GENERATION STATION" office:value-type="string">
            <text:p>SHELBY COUNTY GENERATION ST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7000" office:value-type="string">
            <text:p>87000</text:p>
          </table:table-cell>
          <table:table-cell office:string-value="87000" office:value-type="string">
            <text:p>87000</text:p>
          </table:table-cell>
          <table:table-cell office:string-value="0" office:value-type="string">
            <text:p>0</text:p>
          </table:table-cell>
          <table:table-cell office:string-value="87000" office:value-type="string">
            <text:p>87000</text:p>
          </table:table-cell>
          <table:table-cell office:string-value="Z1B     " office:value-type="string">
            <text:p>Z1B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UMBERLAND" office:value-type="string">
            <text:p>CUMBERLAND</text:p>
          </table:table-cell>
          <table:table-cell office:string-value="Shelby County Energy Center, LLC" office:value-type="string">
            <text:p>Shelby County Energy Cen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88" office:value-type="string">
            <text:p>68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055   " office:value-type="string">
            <text:p>82055 <text:s text:c="2"/></text:p>
          </table:table-cell>
          <table:table-cell office:string-value="MARION GENERATING STATION - SIPC" office:value-type="string">
            <text:p>MARION GENERATING STATION - SIP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8000" office:value-type="string">
            <text:p>68000</text:p>
          </table:table-cell>
          <table:table-cell office:string-value="68000" office:value-type="string">
            <text:p>68000</text:p>
          </table:table-cell>
          <table:table-cell office:string-value="0" office:value-type="string">
            <text:p>0</text:p>
          </table:table-cell>
          <table:table-cell office:string-value="68000" office:value-type="string">
            <text:p>68000</text:p>
          </table:table-cell>
          <table:table-cell office:string-value="Z1B     " office:value-type="string">
            <text:p>Z1B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WILLIAMSON" office:value-type="string">
            <text:p>WILLIAMSON</text:p>
          </table:table-cell>
          <table:table-cell office:string-value="Southern Illinois Power Cooperative" office:value-type="string">
            <text:p>Southern Illinois Power Cooperativ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67" office:value-type="string">
            <text:p>56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056   " office:value-type="string">
            <text:p>82056 <text:s text:c="2"/></text:p>
          </table:table-cell>
          <table:table-cell office:string-value="SEED INTERCONNECT - PIONEER HI-BRED" office:value-type="string">
            <text:p>SEED INTERCONNECT - PIONEER HI-BRE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200" office:value-type="string">
            <text:p>4200</text:p>
          </table:table-cell>
          <table:table-cell office:string-value="4200" office:value-type="string">
            <text:p>4200</text:p>
          </table:table-cell>
          <table:table-cell office:string-value="0" office:value-type="string">
            <text:p>0</text:p>
          </table:table-cell>
          <table:table-cell office:string-value="4200" office:value-type="string">
            <text:p>4200</text:p>
          </table:table-cell>
          <table:table-cell office:string-value="Z-2     " office:value-type="string">
            <text:p>Z-2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HAMPAIGN" office:value-type="string">
            <text:p>CHAMPAIGN</text:p>
          </table:table-cell>
          <table:table-cell office:string-value="Pioneer Hi-Bred International, Inc." office:value-type="string">
            <text:p>Pioneer Hi-Bred International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50" office:value-type="string">
            <text:p>75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058   " office:value-type="string">
            <text:p>82058 <text:s text:c="2"/></text:p>
          </table:table-cell>
          <table:table-cell office:string-value="RACCOON CREEK - UNION ELECTRIC DBA AMEREN MISSOURI " office:value-type="string">
            <text:p>RACCOON CREEK - UNION ELECTRIC DBA AMEREN MISSOURI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0" office:value-type="string">
            <text:p>0</text:p>
          </table:table-cell>
          <table:table-cell office:string-value="85000" office:value-type="string">
            <text:p>85000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LAY" office:value-type="string">
            <text:p>CLAY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42" office:value-type="string">
            <text:p>64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503   " office:value-type="string">
            <text:p>82503 <text:s text:c="2"/></text:p>
          </table:table-cell>
          <table:table-cell office:string-value="FLORIDA - TGC INTERCONNECT - MANCHESTER" office:value-type="string">
            <text:p>FLORIDA - TGC INTERCONNECT - MANCHEST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121000" office:value-type="string">
            <text:p>121000</text:p>
          </table:table-cell>
          <table:table-cell office:string-value="120566" office:value-type="string">
            <text:p>120566</text:p>
          </table:table-cell>
          <table:table-cell office:string-value="434" office:value-type="string">
            <text:p>434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Florida Gas Transmission Company, LLC" office:value-type="string">
            <text:p>Florida Gas Transmission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3" office:value-type="string">
            <text:p>-2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569   " office:value-type="string">
            <text:p>82569 <text:s text:c="2"/></text:p>
          </table:table-cell>
          <table:table-cell office:string-value="KATY - KINDER MORGAN TEJAS PIPELINE" office:value-type="string">
            <text:p>KATY - KINDER MORGAN TEJAS PIPE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" office:value-type="string">
            <text:p>1</text:p>
          </table:table-cell>
          <table:table-cell office:string-value="149999" office:value-type="string">
            <text:p>14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HARRIS" office:value-type="string">
            <text:p>HARRIS</text:p>
          </table:table-cell>
          <table:table-cell office:string-value="Kinder Morgan Tejas Pipeline LLC" office:value-type="string">
            <text:p>Kinder Morgan Teja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66" office:value-type="string">
            <text:p>-16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581   " office:value-type="string">
            <text:p>82581 <text:s text:c="2"/></text:p>
          </table:table-cell>
          <table:table-cell office:string-value="CITY OF SENATOBIA, MS" office:value-type="string">
            <text:p>CITY OF SENATOBIA, M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251" office:value-type="string">
            <text:p>251</text:p>
          </table:table-cell>
          <table:table-cell office:string-value="749" office:value-type="string">
            <text:p>749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S      " office:value-type="string">
            <text:p>MS <text:s text:c="5"/></text:p>
          </table:table-cell>
          <table:table-cell office:string-value="TATE" office:value-type="string">
            <text:p>TATE</text:p>
          </table:table-cell>
          <table:table-cell office:string-value="City of Senatobia, Mississippi" office:value-type="string">
            <text:p>City of Senatobia, Mississippi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43" office:value-type="string">
            <text:p>34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594   " office:value-type="string">
            <text:p>82594 <text:s text:c="2"/></text:p>
          </table:table-cell>
          <table:table-cell office:string-value="KATY INTERCONNECT TGC RECEIPT- DCP OPERATING" office:value-type="string">
            <text:p>KATY INTERCONNECT TGC RECEIPT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1" office:value-type="string">
            <text:p>1</text:p>
          </table:table-cell>
          <table:table-cell office:string-value="59999" office:value-type="string">
            <text:p>5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WALLER" office:value-type="string">
            <text:p>WALLER</text:p>
          </table:table-cell>
          <table:table-cell office:string-value="DCP Guadalupe Pipeline, LLC" office:value-type="string">
            <text:p>DCP Guadalupe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1" office:value-type="string">
            <text:p>-17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604   " office:value-type="string">
            <text:p>82604 <text:s text:c="2"/></text:p>
          </table:table-cell>
          <table:table-cell office:string-value="WOOD RANCH - CHARRO OPERATING " office:value-type="string">
            <text:p>WOOD RANCH - CHARRO OPERATING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900" office:value-type="string">
            <text:p>9900</text:p>
          </table:table-cell>
          <table:table-cell office:string-value="9900" office:value-type="string">
            <text:p>9900</text:p>
          </table:table-cell>
          <table:table-cell office:string-value="214" office:value-type="string">
            <text:p>214</text:p>
          </table:table-cell>
          <table:table-cell office:string-value="9686" office:value-type="string">
            <text:p>9686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GOLIAD" office:value-type="string">
            <text:p>GOLIAD</text:p>
          </table:table-cell>
          <table:table-cell office:string-value="Charro Operating" office:value-type="string">
            <text:p>Charro Operating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98" office:value-type="string">
            <text:p>-29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626   " office:value-type="string">
            <text:p>82626 <text:s text:c="2"/></text:p>
          </table:table-cell>
          <table:table-cell office:string-value="SOUTHWEST MANCHESTER INTCT - GOLDKING OPERATING " office:value-type="string">
            <text:p>SOUTHWEST MANCHESTER INTCT - GOLDKING OPERATING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" office:value-type="string">
            <text:p>4000</text:p>
          </table:table-cell>
          <table:table-cell office:string-value="4000" office:value-type="string">
            <text:p>4000</text:p>
          </table:table-cell>
          <table:table-cell office:string-value="0" office:value-type="string">
            <text:p>0</text:p>
          </table:table-cell>
          <table:table-cell office:string-value="4000" office:value-type="string">
            <text:p>4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Goldking Operating Company" office:value-type="string">
            <text:p>Goldking Operat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3" office:value-type="string">
            <text:p>-2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666   " office:value-type="string">
            <text:p>82666 <text:s text:c="2"/></text:p>
          </table:table-cell>
          <table:table-cell office:string-value="TGC - TARGA INTERCONNECT AT BIG LAKE ROAD" office:value-type="string">
            <text:p>TGC - TARGA INTERCONNECT AT BIG LAKE ROA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0000" office:value-type="string">
            <text:p>220000</text:p>
          </table:table-cell>
          <table:table-cell office:string-value="220000" office:value-type="string">
            <text:p>220000</text:p>
          </table:table-cell>
          <table:table-cell office:string-value="58345" office:value-type="string">
            <text:p>58345</text:p>
          </table:table-cell>
          <table:table-cell office:string-value="161655" office:value-type="string">
            <text:p>161655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Targa Midstream Services LLC" office:value-type="string">
            <text:p>Targa Midstream Services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3" office:value-type="string">
            <text:p>-2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669   " office:value-type="string">
            <text:p>82669 <text:s text:c="2"/></text:p>
          </table:table-cell>
          <table:table-cell office:string-value="RIVER RANCH INTERCONNECT - CHARRO OPERATING " office:value-type="string">
            <text:p>RIVER RANCH INTERCONNECT - CHARRO OPERATING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0" office:value-type="string">
            <text:p>0</text:p>
          </table:table-cell>
          <table:table-cell office:string-value="10000" office:value-type="string">
            <text:p>1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GOLIAD" office:value-type="string">
            <text:p>GOLIAD</text:p>
          </table:table-cell>
          <table:table-cell office:string-value="Charro Operating" office:value-type="string">
            <text:p>Charro Operating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93" office:value-type="string">
            <text:p>-29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671   " office:value-type="string">
            <text:p>82671 <text:s text:c="2"/></text:p>
          </table:table-cell>
          <table:table-cell office:string-value="COAL MINE METHANE PLANT - KEYROCK ENERGY" office:value-type="string">
            <text:p>COAL MINE METHANE PLANT - KEYROCK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105" office:value-type="string">
            <text:p>1105</text:p>
          </table:table-cell>
          <table:table-cell office:string-value="10895" office:value-type="string">
            <text:p>10895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WILLIAMSON" office:value-type="string">
            <text:p>WILLIAMSON</text:p>
          </table:table-cell>
          <table:table-cell office:string-value="Keyrock Energy LLC" office:value-type="string">
            <text:p>Keyrock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69" office:value-type="string">
            <text:p>56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672   " office:value-type="string">
            <text:p>82672 <text:s text:c="2"/></text:p>
          </table:table-cell>
          <table:table-cell office:string-value="W BEARHEAD CREEK #2 - ORX RESOURCES" office:value-type="string">
            <text:p>W BEARHEAD CREEK #2 - ORX RESOURCE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125" office:value-type="string">
            <text:p>125</text:p>
          </table:table-cell>
          <table:table-cell office:string-value="4875" office:value-type="string">
            <text:p>4875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ORX Resources" office:value-type="string">
            <text:p>ORX Resourc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8" office:value-type="string">
            <text:p>-1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693   " office:value-type="string">
            <text:p>82693 <text:s text:c="2"/></text:p>
          </table:table-cell>
          <table:table-cell office:string-value="BP AMERICA INTERCONNECT - S &amp; S OPERATING" office:value-type="string">
            <text:p>BP AMERICA INTERCONNECT - S &amp; S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3" office:value-type="string">
            <text:p>3</text:p>
          </table:table-cell>
          <table:table-cell office:string-value="2497" office:value-type="string">
            <text:p>2497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JASPER" office:value-type="string">
            <text:p>JASPER</text:p>
          </table:table-cell>
          <table:table-cell office:string-value="S &amp; S Operating Co., Inc." office:value-type="string">
            <text:p>S &amp; S Operating Co.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51" office:value-type="string">
            <text:p>-5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698   " office:value-type="string">
            <text:p>82698 <text:s text:c="2"/></text:p>
          </table:table-cell>
          <table:table-cell office:string-value="HAYES MINERAL 19-1 - IHCOR ENERGY LA" office:value-type="string">
            <text:p>HAYES MINERAL 19-1 - IHCOR ENERGY L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0" office:value-type="string">
            <text:p>0</text:p>
          </table:table-cell>
          <table:table-cell office:string-value="5000" office:value-type="string">
            <text:p>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OLIPDP II" office:value-type="string">
            <text:p>OLIPDP I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3" office:value-type="string">
            <text:p>-2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08   " office:value-type="string">
            <text:p>82708 <text:s text:c="2"/></text:p>
          </table:table-cell>
          <table:table-cell office:string-value="FLORIDA - TGC INTERCONNECT - VERMILION" office:value-type="string">
            <text:p>FLORIDA - TGC INTERCONNECT - VERMIL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0000" office:value-type="string">
            <text:p>220000</text:p>
          </table:table-cell>
          <table:table-cell office:string-value="161000" office:value-type="string">
            <text:p>161000</text:p>
          </table:table-cell>
          <table:table-cell office:string-value="159972" office:value-type="string">
            <text:p>159972</text:p>
          </table:table-cell>
          <table:table-cell office:string-value="1028" office:value-type="string">
            <text:p>1028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Florida Gas Transmission Company, LLC" office:value-type="string">
            <text:p>Florida Gas Transmission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76" office:value-type="string">
            <text:p>-7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17   " office:value-type="string">
            <text:p>82717 <text:s text:c="2"/></text:p>
          </table:table-cell>
          <table:table-cell office:string-value="CHAMPAIGN LATERAL FARM TAPS - LIBERTY ENERGY (MIDSTATES)" office:value-type="string">
            <text:p>CHAMPAIGN LATERAL FARM TAPS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" office:value-type="string">
            <text:p>10</text:p>
          </table:table-cell>
          <table:table-cell office:string-value="990" office:value-type="string">
            <text:p>990</text:p>
          </table:table-cell>
          <table:table-cell office:string-value="Z-2     " office:value-type="string">
            <text:p>Z-2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HAMPAIGN" office:value-type="string">
            <text:p>CHAMPAIGN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50" office:value-type="string">
            <text:p>750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37   " office:value-type="string">
            <text:p>82737 <text:s text:c="2"/></text:p>
          </table:table-cell>
          <table:table-cell office:string-value="LIBERTY COUNTY INTERCONNECT - KINDER MORGAN TEXAS PIPELINE " office:value-type="string">
            <text:p>LIBERTY COUNTY INTERCONNECT - KINDER MORGAN TEXAS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" office:value-type="string">
            <text:p>1</text:p>
          </table:table-cell>
          <table:table-cell office:string-value="99999" office:value-type="string">
            <text:p>9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LIBERTY" office:value-type="string">
            <text:p>LIBERTY</text:p>
          </table:table-cell>
          <table:table-cell office:string-value="Kinder Morgan Texas Pipeline LLC" office:value-type="string">
            <text:p>Kinder Morgan Texa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12" office:value-type="string">
            <text:p>-11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38   " office:value-type="string">
            <text:p>82738 <text:s text:c="2"/></text:p>
          </table:table-cell>
          <table:table-cell office:string-value="RICHLAND PARISH - GULF RUN" office:value-type="string">
            <text:p>RICHLAND PARISH - GULF RU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47701" office:value-type="string">
            <text:p>47701</text:p>
          </table:table-cell>
          <table:table-cell office:string-value="952299" office:value-type="string">
            <text:p>952299</text:p>
          </table:table-cell>
          <table:table-cell office:string-value="Z1A     " office:value-type="string">
            <text:p>Z1A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49" office:value-type="string">
            <text:p>14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40   " office:value-type="string">
            <text:p>82740 <text:s text:c="2"/></text:p>
          </table:table-cell>
          <table:table-cell office:string-value="SILSBEE - MIDCOAST PIPELINES (EAST TEXAS) " office:value-type="string">
            <text:p>SILSBEE - MIDCOAST PIPELINES (EAST TEXAS)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0" office:value-type="string">
            <text:p>300000</text:p>
          </table:table-cell>
          <table:table-cell office:string-value="255000" office:value-type="string">
            <text:p>255000</text:p>
          </table:table-cell>
          <table:table-cell office:string-value="23525" office:value-type="string">
            <text:p>23525</text:p>
          </table:table-cell>
          <table:table-cell office:string-value="231475" office:value-type="string">
            <text:p>231475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HARDIN" office:value-type="string">
            <text:p>HARDIN</text:p>
          </table:table-cell>
          <table:table-cell office:string-value="Midcoast Pipelines (East Texas) L.P." office:value-type="string">
            <text:p>Midcoast Pipelines (East Texas)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73" office:value-type="string">
            <text:p>-7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41   " office:value-type="string">
            <text:p>82741 <text:s text:c="2"/></text:p>
          </table:table-cell>
          <table:table-cell office:string-value="SILSBEE HARDIN COUNTY INTERCONNECT - HOUSTON PIPE LINE " office:value-type="string">
            <text:p>SILSBEE HARDIN COUNTY INTERCONNECT - HOUSTON PIPE 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1" office:value-type="string">
            <text:p>1</text:p>
          </table:table-cell>
          <table:table-cell office:string-value="499999" office:value-type="string">
            <text:p>49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HARDIN" office:value-type="string">
            <text:p>HARDIN</text:p>
          </table:table-cell>
          <table:table-cell office:string-value="Houston Pipe Line Company LP" office:value-type="string">
            <text:p>Houston Pipe Line Company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57" office:value-type="string">
            <text:p>-5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42   " office:value-type="string">
            <text:p>82742 <text:s text:c="2"/></text:p>
          </table:table-cell>
          <table:table-cell office:string-value="BEAUREGARD PARISH INCT - CHENIERE CREOLE TRAIL PL" office:value-type="string">
            <text:p>BEAUREGARD PARISH INCT - CHENIERE CREOLE TRAIL P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224977" office:value-type="string">
            <text:p>224977</text:p>
          </table:table-cell>
          <table:table-cell office:string-value="775023" office:value-type="string">
            <text:p>775023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Cheniere Creole Trail Pipeline, L.P." office:value-type="string">
            <text:p>Cheniere Creole Trail Pipeline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1" office:value-type="string">
            <text:p>-1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42   " office:value-type="string">
            <text:p>82742 <text:s text:c="2"/></text:p>
          </table:table-cell>
          <table:table-cell office:string-value="BEAUREGARD PARISH INCT - CHENIERE CREOLE TRAIL PL" office:value-type="string">
            <text:p>BEAUREGARD PARISH INCT - CHENIERE CREOLE TRAIL P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0" office:value-type="string">
            <text:p>0</text:p>
          </table:table-cell>
          <table:table-cell office:string-value="1000000" office:value-type="string">
            <text:p>100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Cheniere Creole Trail Pipeline, L.P." office:value-type="string">
            <text:p>Cheniere Creole Trail Pipeline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1" office:value-type="string">
            <text:p>-1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43   " office:value-type="string">
            <text:p>82743 <text:s text:c="2"/></text:p>
          </table:table-cell>
          <table:table-cell office:string-value="EAST LINE TGC REC - ENABLE MISSISSIPPI RIVER TRANSMISSION" office:value-type="string">
            <text:p>EAST LINE TGC REC - ENABLE MISSISSIPPI RIVER TRANSMISS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1" office:value-type="string">
            <text:p>1</text:p>
          </table:table-cell>
          <table:table-cell office:string-value="49999" office:value-type="string">
            <text:p>49999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CLAY" office:value-type="string">
            <text:p>CLAY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642" office:value-type="string">
            <text:p>64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44   " office:value-type="string">
            <text:p>82744 <text:s text:c="2"/></text:p>
          </table:table-cell>
          <table:table-cell office:string-value="GREENVILLE LATERAL @ BURDETTE ROAD - TEXAS GAS TRANSMISSION " office:value-type="string">
            <text:p>GREENVILLE LATERAL @ BURDETTE ROAD - TEXAS GAS TRANSMISSION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1" office:value-type="string">
            <text:p>1</text:p>
          </table:table-cell>
          <table:table-cell office:string-value="499999" office:value-type="string">
            <text:p>499999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MS      " office:value-type="string">
            <text:p>MS <text:s text:c="5"/></text:p>
          </table:table-cell>
          <table:table-cell office:string-value="WASHINGTON" office:value-type="string">
            <text:p>WASHINGTON</text:p>
          </table:table-cell>
          <table:table-cell office:string-value="Texas Gas Transmission, LLC" office:value-type="string">
            <text:p>Texas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239" office:value-type="string">
            <text:p>23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45   " office:value-type="string">
            <text:p>82745 <text:s text:c="2"/></text:p>
          </table:table-cell>
          <table:table-cell office:string-value="DOUGLAS COUNTY RECEIPT - ROCKIES EXPRESS PIPELINE " office:value-type="string">
            <text:p>DOUGLAS COUNTY RECEIPT - ROCKIES EXPRESS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  <table:table-cell office:string-value="129589" office:value-type="string">
            <text:p>129589</text:p>
          </table:table-cell>
          <table:table-cell office:string-value="145411" office:value-type="string">
            <text:p>145411</text:p>
          </table:table-cell>
          <table:table-cell office:string-value="Z1B     " office:value-type="string">
            <text:p>Z1B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DOUGLAS" office:value-type="string">
            <text:p>DOUGLAS</text:p>
          </table:table-cell>
          <table:table-cell office:string-value="Rockies Express Pipeline LLC" office:value-type="string">
            <text:p>Rockies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25" office:value-type="string">
            <text:p>725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47   " office:value-type="string">
            <text:p>82747 <text:s text:c="2"/></text:p>
          </table:table-cell>
          <table:table-cell office:string-value="FAYETTEVILLE @ BOBO ROAD - FAYETTEVILLE EXPRESS PIPELINE " office:value-type="string">
            <text:p>FAYETTEVILLE @ BOBO ROAD - FAYETTEVILLE EXPRESS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00000" office:value-type="string">
            <text:p>900000</text:p>
          </table:table-cell>
          <table:table-cell office:string-value="900000" office:value-type="string">
            <text:p>900000</text:p>
          </table:table-cell>
          <table:table-cell office:string-value="1" office:value-type="string">
            <text:p>1</text:p>
          </table:table-cell>
          <table:table-cell office:string-value="899999" office:value-type="string">
            <text:p>899999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MS      " office:value-type="string">
            <text:p>MS <text:s text:c="5"/></text:p>
          </table:table-cell>
          <table:table-cell office:string-value="PANOLA" office:value-type="string">
            <text:p>PANOLA</text:p>
          </table:table-cell>
          <table:table-cell office:string-value="Fayetteville Express Pipeline LLC" office:value-type="string">
            <text:p>Fayetteville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24" office:value-type="string">
            <text:p>32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48   " office:value-type="string">
            <text:p>82748 <text:s text:c="2"/></text:p>
          </table:table-cell>
          <table:table-cell office:string-value="CHRISTMAS LATERAL - DCP OPERATING" office:value-type="string">
            <text:p>CHRISTMAS LATERAL 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8000" office:value-type="string">
            <text:p>68000</text:p>
          </table:table-cell>
          <table:table-cell office:string-value="68000" office:value-type="string">
            <text:p>68000</text:p>
          </table:table-cell>
          <table:table-cell office:string-value="863" office:value-type="string">
            <text:p>863</text:p>
          </table:table-cell>
          <table:table-cell office:string-value="67137" office:value-type="string">
            <text:p>67137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GOLIAD" office:value-type="string">
            <text:p>GOLIAD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87" office:value-type="string">
            <text:p>-28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51   " office:value-type="string">
            <text:p>82751 <text:s text:c="2"/></text:p>
          </table:table-cell>
          <table:table-cell office:string-value="FINTEX - DCP OPERATING" office:value-type="string">
            <text:p>FINTEX 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26800" office:value-type="string">
            <text:p>226800</text:p>
          </table:table-cell>
          <table:table-cell office:string-value="226800" office:value-type="string">
            <text:p>226800</text:p>
          </table:table-cell>
          <table:table-cell office:string-value="70105" office:value-type="string">
            <text:p>70105</text:p>
          </table:table-cell>
          <table:table-cell office:string-value="156695" office:value-type="string">
            <text:p>156695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BEE" office:value-type="string">
            <text:p>BEE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311" office:value-type="string">
            <text:p>-31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52   " office:value-type="string">
            <text:p>82752 <text:s text:c="2"/></text:p>
          </table:table-cell>
          <table:table-cell office:string-value="TIGER INTERCONNECT - ETC TIGER PIPELINE" office:value-type="string">
            <text:p>TIGER INTERCONNECT - ETC TIGER PIPE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40000" office:value-type="string">
            <text:p>540000</text:p>
          </table:table-cell>
          <table:table-cell office:string-value="500000" office:value-type="string">
            <text:p>500000</text:p>
          </table:table-cell>
          <table:table-cell office:string-value="407954" office:value-type="string">
            <text:p>407954</text:p>
          </table:table-cell>
          <table:table-cell office:string-value="92046" office:value-type="string">
            <text:p>92046</text:p>
          </table:table-cell>
          <table:table-cell office:string-value="Z1A     " office:value-type="string">
            <text:p>Z1A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ETC Tiger Pipeline LLC" office:value-type="string">
            <text:p>ETC Tiger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49" office:value-type="string">
            <text:p>14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53   " office:value-type="string">
            <text:p>82753 <text:s text:c="2"/></text:p>
          </table:table-cell>
          <table:table-cell office:string-value="GULF PLAINS - DCP OPERATING" office:value-type="string">
            <text:p>GULF PLAINS - DCP OPERAT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4000" office:value-type="string">
            <text:p>144000</text:p>
          </table:table-cell>
          <table:table-cell office:string-value="144000" office:value-type="string">
            <text:p>144000</text:p>
          </table:table-cell>
          <table:table-cell office:string-value="0" office:value-type="string">
            <text:p>0</text:p>
          </table:table-cell>
          <table:table-cell office:string-value="144000" office:value-type="string">
            <text:p>144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JIM WELLS" office:value-type="string">
            <text:p>JIM WELLS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367" office:value-type="string">
            <text:p>-36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54   " office:value-type="string">
            <text:p>82754 <text:s text:c="2"/></text:p>
          </table:table-cell>
          <table:table-cell office:string-value="BUTLER - DCP OPERATING" office:value-type="string">
            <text:p>BUTLER 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76000" office:value-type="string">
            <text:p>276000</text:p>
          </table:table-cell>
          <table:table-cell office:string-value="276000" office:value-type="string">
            <text:p>276000</text:p>
          </table:table-cell>
          <table:table-cell office:string-value="44362" office:value-type="string">
            <text:p>44362</text:p>
          </table:table-cell>
          <table:table-cell office:string-value="231638" office:value-type="string">
            <text:p>231638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GOLIAD" office:value-type="string">
            <text:p>GOLIAD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87" office:value-type="string">
            <text:p>-28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59   " office:value-type="string">
            <text:p>82759 <text:s text:c="2"/></text:p>
          </table:table-cell>
          <table:table-cell office:string-value="JALAPENO RECEIPT - DCP" office:value-type="string">
            <text:p>JALAPENO RECEIPT - DCP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0" office:value-type="string">
            <text:p>80000</text:p>
          </table:table-cell>
          <table:table-cell office:string-value="80000" office:value-type="string">
            <text:p>80000</text:p>
          </table:table-cell>
          <table:table-cell office:string-value="19184" office:value-type="string">
            <text:p>19184</text:p>
          </table:table-cell>
          <table:table-cell office:string-value="60816" office:value-type="string">
            <text:p>60816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JIM WELLS" office:value-type="string">
            <text:p>JIM WELLS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401" office:value-type="string">
            <text:p>-40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60   " office:value-type="string">
            <text:p>82760 <text:s text:c="2"/></text:p>
          </table:table-cell>
          <table:table-cell office:string-value="KENTUCKY TENNESSEE CLAY CO" office:value-type="string">
            <text:p>KENTUCKY TENNESSEE CLAY 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0" office:value-type="string">
            <text:p>350</text:p>
          </table:table-cell>
          <table:table-cell office:string-value="350" office:value-type="string">
            <text:p>350</text:p>
          </table:table-cell>
          <table:table-cell office:string-value="134" office:value-type="string">
            <text:p>134</text:p>
          </table:table-cell>
          <table:table-cell office:string-value="216" office:value-type="string">
            <text:p>216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S      " office:value-type="string">
            <text:p>MS <text:s text:c="5"/></text:p>
          </table:table-cell>
          <table:table-cell office:string-value="PANOLA" office:value-type="string">
            <text:p>PANOLA</text:p>
          </table:table-cell>
          <table:table-cell office:string-value="Atmos Energy Corporation" office:value-type="string">
            <text:p>Atmo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30" office:value-type="string">
            <text:p>33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04   " office:value-type="string">
            <text:p>82804 <text:s text:c="2"/></text:p>
          </table:table-cell>
          <table:table-cell office:string-value="TGC - REGENCY INTRASTATE GAS INTERCONNECT" office:value-type="string">
            <text:p>TGC - REGENCY INTRASTATE GAS INTERCONNE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0" office:value-type="string">
            <text:p>0</text:p>
          </table:table-cell>
          <table:table-cell office:string-value="350000" office:value-type="string">
            <text:p>350000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LDWELL" office:value-type="string">
            <text:p>CALDWELL</text:p>
          </table:table-cell>
          <table:table-cell office:string-value="Regency Intrastate Gas LP" office:value-type="string">
            <text:p>Regency Intrastate Gas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34" office:value-type="string">
            <text:p>13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04   " office:value-type="string">
            <text:p>82804 <text:s text:c="2"/></text:p>
          </table:table-cell>
          <table:table-cell office:string-value="TGC - REGENCY INTRASTATE GAS INTERCONNECT" office:value-type="string">
            <text:p>TGC - REGENCY INTRASTATE GAS INTERCONNEC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163427" office:value-type="string">
            <text:p>163427</text:p>
          </table:table-cell>
          <table:table-cell office:string-value="186573" office:value-type="string">
            <text:p>186573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CALDWELL" office:value-type="string">
            <text:p>CALDWELL</text:p>
          </table:table-cell>
          <table:table-cell office:string-value="Regency Intrastate Gas LP" office:value-type="string">
            <text:p>Regency Intrastate Gas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34" office:value-type="string">
            <text:p>13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15   " office:value-type="string">
            <text:p>82815 <text:s text:c="2"/></text:p>
          </table:table-cell>
          <table:table-cell office:string-value="TGC RECEIPT @ KATY STORAGE - KSTLP" office:value-type="string">
            <text:p>TGC RECEIPT @ KATY STORAGE - KSTLP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WALLER" office:value-type="string">
            <text:p>WALLER</text:p>
          </table:table-cell>
          <table:table-cell office:string-value="Katy Storage and Transportation, L.P." office:value-type="string">
            <text:p>Katy Storage and Transportation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3" office:value-type="string">
            <text:p>-173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16   " office:value-type="string">
            <text:p>82816 <text:s text:c="2"/></text:p>
          </table:table-cell>
          <table:table-cell office:string-value="TGC DELIVERY @ KATY STORAGE - KSTLP" office:value-type="string">
            <text:p>TGC DELIVERY @ KATY STORAGE - KSTLP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WALLER" office:value-type="string">
            <text:p>WALLER</text:p>
          </table:table-cell>
          <table:table-cell office:string-value="Katy Storage and Transportation, L.P." office:value-type="string">
            <text:p>Katy Storage and Transportation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3" office:value-type="string">
            <text:p>-17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19   " office:value-type="string">
            <text:p>82819 <text:s text:c="2"/></text:p>
          </table:table-cell>
          <table:table-cell office:string-value="GUILLORY #1- OLIPDP" office:value-type="string">
            <text:p>GUILLORY #1- OLIPDP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" office:value-type="string">
            <text:p>1</text:p>
          </table:table-cell>
          <table:table-cell office:string-value="9999" office:value-type="string">
            <text:p>99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OLIPDP II" office:value-type="string">
            <text:p>OLIPDP I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3" office:value-type="string">
            <text:p>-2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27   " office:value-type="string">
            <text:p>82827 <text:s text:c="2"/></text:p>
          </table:table-cell>
          <table:table-cell office:string-value="MCNUTT TGC RECEIPT - ENLINK LIG " office:value-type="string">
            <text:p>MCNUTT TGC RECEIPT - ENLINK LIG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80000" office:value-type="string">
            <text:p>380000</text:p>
          </table:table-cell>
          <table:table-cell office:string-value="245000" office:value-type="string">
            <text:p>245000</text:p>
          </table:table-cell>
          <table:table-cell office:string-value="1" office:value-type="string">
            <text:p>1</text:p>
          </table:table-cell>
          <table:table-cell office:string-value="244999" office:value-type="string">
            <text:p>244999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APIDES" office:value-type="string">
            <text:p>RAPIDES</text:p>
          </table:table-cell>
          <table:table-cell office:string-value="EnLink LIG, LLC" office:value-type="string">
            <text:p>EnLink LIG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63" office:value-type="string">
            <text:p>6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28   " office:value-type="string">
            <text:p>82828 <text:s text:c="2"/></text:p>
          </table:table-cell>
          <table:table-cell office:string-value="MOORE STAFFORD - GAITHER PETROLEUM" office:value-type="string">
            <text:p>MOORE STAFFORD - GAITHER PETROLEUM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70" office:value-type="string">
            <text:p>70</text:p>
          </table:table-cell>
          <table:table-cell office:string-value="9930" office:value-type="string">
            <text:p>993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JACKSON" office:value-type="string">
            <text:p>JACKSON</text:p>
          </table:table-cell>
          <table:table-cell office:string-value="Gaither Petroleum Corporation" office:value-type="string">
            <text:p>Gaither Petroleum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39" office:value-type="string">
            <text:p>-23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31   " office:value-type="string">
            <text:p>82831 <text:s text:c="2"/></text:p>
          </table:table-cell>
          <table:table-cell office:string-value="GRAHAM CATTLE - ACOCK/ANAQUA " office:value-type="string">
            <text:p>GRAHAM CATTLE - ACOCK/ANAQUA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" office:value-type="string">
            <text:p>8000</text:p>
          </table:table-cell>
          <table:table-cell office:string-value="650" office:value-type="string">
            <text:p>650</text:p>
          </table:table-cell>
          <table:table-cell office:string-value="176" office:value-type="string">
            <text:p>176</text:p>
          </table:table-cell>
          <table:table-cell office:string-value="474" office:value-type="string">
            <text:p>474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JIM WELLS" office:value-type="string">
            <text:p>JIM WELLS</text:p>
          </table:table-cell>
          <table:table-cell office:string-value="Acock/Anaqua Operating Co., LP" office:value-type="string">
            <text:p>Acock/Anaqua Operating Co.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358" office:value-type="string">
            <text:p>-35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35   " office:value-type="string">
            <text:p>82835 <text:s text:c="2"/></text:p>
          </table:table-cell>
          <table:table-cell office:string-value="BAYOU CARLIN - ENERGY XXI ONSHORE" office:value-type="string">
            <text:p>BAYOU CARLIN - ENERGY XXI ON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0" office:value-type="string">
            <text:p>80000</text:p>
          </table:table-cell>
          <table:table-cell office:string-value="80000" office:value-type="string">
            <text:p>80000</text:p>
          </table:table-cell>
          <table:table-cell office:string-value="0" office:value-type="string">
            <text:p>0</text:p>
          </table:table-cell>
          <table:table-cell office:string-value="80000" office:value-type="string">
            <text:p>8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Energy XXI GOM, LLC" office:value-type="string">
            <text:p>Energy XXI GO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25" office:value-type="string">
            <text:p>-12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48   " office:value-type="string">
            <text:p>82848 <text:s text:c="2"/></text:p>
          </table:table-cell>
          <table:table-cell office:string-value="KAUP #1 - ZACHRY EXPLORATION" office:value-type="string">
            <text:p>KAUP #1 - ZACHRY EXPLOR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1" office:value-type="string">
            <text:p>1</text:p>
          </table:table-cell>
          <table:table-cell office:string-value="6999" office:value-type="string">
            <text:p>6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JACKSON" office:value-type="string">
            <text:p>JACKSON</text:p>
          </table:table-cell>
          <table:table-cell office:string-value="Zachry Exploration, Ltd." office:value-type="string">
            <text:p>Zachry Exploration, Ltd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46" office:value-type="string">
            <text:p>-24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52   " office:value-type="string">
            <text:p>82852 <text:s text:c="2"/></text:p>
          </table:table-cell>
          <table:table-cell office:string-value="KNOLLE - CUMMINS &amp; WALKER " office:value-type="string">
            <text:p>KNOLLE - CUMMINS &amp; WALKER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1" office:value-type="string">
            <text:p>1</text:p>
          </table:table-cell>
          <table:table-cell office:string-value="4999" office:value-type="string">
            <text:p>4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JIM WELLS" office:value-type="string">
            <text:p>JIM WELLS</text:p>
          </table:table-cell>
          <table:table-cell office:string-value="Cummins &amp; Walker Oil Company, Inc." office:value-type="string">
            <text:p>Cummins &amp; Walker Oil Compan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345" office:value-type="string">
            <text:p>-34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55   " office:value-type="string">
            <text:p>82855 <text:s text:c="2"/></text:p>
          </table:table-cell>
          <table:table-cell office:string-value="MALONE - T-C OIL" office:value-type="string">
            <text:p>MALONE - T-C OI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406" office:value-type="string">
            <text:p>406</text:p>
          </table:table-cell>
          <table:table-cell office:string-value="19594" office:value-type="string">
            <text:p>19594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BEE" office:value-type="string">
            <text:p>BEE</text:p>
          </table:table-cell>
          <table:table-cell office:string-value="T-C Oil Company" office:value-type="string">
            <text:p>T-C Oil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315" office:value-type="string">
            <text:p>-31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60   " office:value-type="string">
            <text:p>82860 <text:s text:c="2"/></text:p>
          </table:table-cell>
          <table:table-cell office:string-value="CYPRESS HOOKS - HOOKS GAS PIPELINE " office:value-type="string">
            <text:p>CYPRESS HOOKS - HOOKS GAS PIPELINE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0" office:value-type="string">
            <text:p>0</text:p>
          </table:table-cell>
          <table:table-cell office:string-value="15000" office:value-type="string">
            <text:p>1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RRIS" office:value-type="string">
            <text:p>HARRIS</text:p>
          </table:table-cell>
          <table:table-cell office:string-value="Hooks Gas Pipeline, LLC" office:value-type="string">
            <text:p>Hooks Gas Pipelin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45" office:value-type="string">
            <text:p>-14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61   " office:value-type="string">
            <text:p>82861 <text:s text:c="2"/></text:p>
          </table:table-cell>
          <table:table-cell office:string-value="ACADIAN - TRUNKLINE RECEIPT INTERCONNECT " office:value-type="string">
            <text:p>ACADIAN - TRUNKLINE RECEIPT INTERCONNECT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25001" office:value-type="string">
            <text:p>25001</text:p>
          </table:table-cell>
          <table:table-cell office:string-value="474999" office:value-type="string">
            <text:p>474999</text:p>
          </table:table-cell>
          <table:table-cell office:string-value="Z1A     " office:value-type="string">
            <text:p>Z1A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APIDES" office:value-type="string">
            <text:p>RAPIDES</text:p>
          </table:table-cell>
          <table:table-cell office:string-value="Acadian Gas Pipeline System" office:value-type="string">
            <text:p>Acadian Gas Pipeline System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63" office:value-type="string">
            <text:p>6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62   " office:value-type="string">
            <text:p>82862 <text:s text:c="2"/></text:p>
          </table:table-cell>
          <table:table-cell office:string-value="TRUNKLINE DELIVERY TO TARGA MIDSTREAM SERVICES @ ACADIA" office:value-type="string">
            <text:p>TRUNKLINE DELIVERY TO TARGA MIDSTREAM SERVICES @ ACADI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00" office:value-type="string">
            <text:p>130000</text:p>
          </table:table-cell>
          <table:table-cell office:string-value="130000" office:value-type="string">
            <text:p>130000</text:p>
          </table:table-cell>
          <table:table-cell office:string-value="0" office:value-type="string">
            <text:p>0</text:p>
          </table:table-cell>
          <table:table-cell office:string-value="130000" office:value-type="string">
            <text:p>13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ACADIA" office:value-type="string">
            <text:p>ACADIA</text:p>
          </table:table-cell>
          <table:table-cell office:string-value="Targa Midstream Services LLC" office:value-type="string">
            <text:p>Targa Midstream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50" office:value-type="string">
            <text:p>-5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64   " office:value-type="string">
            <text:p>82864 <text:s text:c="2"/></text:p>
          </table:table-cell>
          <table:table-cell office:string-value="NEPTUNE PLANT " office:value-type="string">
            <text:p>NEPTUNE PLANT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55292" office:value-type="string">
            <text:p>55292</text:p>
          </table:table-cell>
          <table:table-cell office:string-value="144708" office:value-type="string">
            <text:p>144708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35" office:value-type="string">
            <text:p>-13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69   " office:value-type="string">
            <text:p>82869 <text:s text:c="2"/></text:p>
          </table:table-cell>
          <table:table-cell office:string-value="INDIAN VILLAGE LIFT GAS" office:value-type="string">
            <text:p>INDIAN VILLAGE LIFT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80" office:value-type="string">
            <text:p>380</text:p>
          </table:table-cell>
          <table:table-cell office:string-value="380" office:value-type="string">
            <text:p>380</text:p>
          </table:table-cell>
          <table:table-cell office:string-value="145" office:value-type="string">
            <text:p>145</text:p>
          </table:table-cell>
          <table:table-cell office:string-value="235" office:value-type="string">
            <text:p>235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ALLEN" office:value-type="string">
            <text:p>ALLEN</text:p>
          </table:table-cell>
          <table:table-cell office:string-value="J. P. Oil Company" office:value-type="string">
            <text:p>J. P. Oil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6" office:value-type="string">
            <text:p>-1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77   " office:value-type="string">
            <text:p>82877 <text:s text:c="2"/></text:p>
          </table:table-cell>
          <table:table-cell office:string-value="FLORIDA - TGC INTERCONNECT - GILLIS" office:value-type="string">
            <text:p>FLORIDA - TGC INTERCONNECT - GILLI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Florida Gas Transmission Company, LLC" office:value-type="string">
            <text:p>Florida Gas Transmission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" office:value-type="string">
            <text:p>-1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78   " office:value-type="string">
            <text:p>82878 <text:s text:c="2"/></text:p>
          </table:table-cell>
          <table:table-cell office:string-value="TARGA LOWRY PLANT" office:value-type="string">
            <text:p>TARGA LOWRY PLA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0" office:value-type="string">
            <text:p>0</text:p>
          </table:table-cell>
          <table:table-cell office:string-value="70000" office:value-type="string">
            <text:p>7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CAMERON" office:value-type="string">
            <text:p>CAMERON</text:p>
          </table:table-cell>
          <table:table-cell office:string-value="Targa Midstream Services LLC" office:value-type="string">
            <text:p>Targa Midstream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49" office:value-type="string">
            <text:p>-4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82   " office:value-type="string">
            <text:p>82882 <text:s text:c="2"/></text:p>
          </table:table-cell>
          <table:table-cell office:string-value="ROSE PROJECT" office:value-type="string">
            <text:p>ROSE PROJEC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2064" office:value-type="string">
            <text:p>2064</text:p>
          </table:table-cell>
          <table:table-cell office:string-value="2936" office:value-type="string">
            <text:p>2936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JACKSON" office:value-type="string">
            <text:p>JACKSON</text:p>
          </table:table-cell>
          <table:table-cell office:string-value="Forza Operating LLC" office:value-type="string">
            <text:p>Forza Opera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44" office:value-type="string">
            <text:p>-244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3058   " office:value-type="string">
            <text:p>93058 <text:s text:c="2"/></text:p>
          </table:table-cell>
          <table:table-cell office:string-value="SABINE HENRY HUB LOW PRESSURE " office:value-type="string">
            <text:p>SABINE HENRY HUB LOW PRESSURE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00" office:value-type="string">
            <text:p>130000</text:p>
          </table:table-cell>
          <table:table-cell office:string-value="130000" office:value-type="string">
            <text:p>130000</text:p>
          </table:table-cell>
          <table:table-cell office:string-value="36530" office:value-type="string">
            <text:p>36530</text:p>
          </table:table-cell>
          <table:table-cell office:string-value="93470" office:value-type="string">
            <text:p>9347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Sabine Pipe Line LLC" office:value-type="string">
            <text:p>Sabine Pipe 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94" office:value-type="string">
            <text:p>-9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3058   " office:value-type="string">
            <text:p>93058 <text:s text:c="2"/></text:p>
          </table:table-cell>
          <table:table-cell office:string-value="SABINE HENRY HUB LOW PRESSURE " office:value-type="string">
            <text:p>SABINE HENRY HUB LOW PRESSU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0" office:value-type="string">
            <text:p>0</text:p>
          </table:table-cell>
          <table:table-cell office:string-value="100000" office:value-type="string">
            <text:p>1000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Sabine Pipe Line LLC" office:value-type="string">
            <text:p>Sabine Pipe 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94" office:value-type="string">
            <text:p>-9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3069   " office:value-type="string">
            <text:p>93069 <text:s text:c="2"/></text:p>
          </table:table-cell>
          <table:table-cell office:string-value="MEMPHIS LIGHT, GAS &amp; WATER DIVISION NORTH &amp; SOUTH" office:value-type="string">
            <text:p>MEMPHIS LIGHT, GAS &amp; WATER DIVISION NORTH &amp; SOUTH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00" office:value-type="string">
            <text:p>400000</text:p>
          </table:table-cell>
          <table:table-cell office:string-value="200000" office:value-type="string">
            <text:p>200000</text:p>
          </table:table-cell>
          <table:table-cell office:string-value="0" office:value-type="string">
            <text:p>0</text:p>
          </table:table-cell>
          <table:table-cell office:string-value="200000" office:value-type="string">
            <text:p>200000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FAYETTE" office:value-type="string">
            <text:p>FAYETTE</text:p>
          </table:table-cell>
          <table:table-cell office:string-value="Memphis Light, Gas &amp; Water Division" office:value-type="string">
            <text:p>Memphis Light, Gas &amp; Water Divis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83" office:value-type="string">
            <text:p>38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3072   " office:value-type="string">
            <text:p>93072 <text:s text:c="2"/></text:p>
          </table:table-cell>
          <table:table-cell office:string-value="LA 1 STORAGE FIELD - ACCTG METER" office:value-type="string">
            <text:p>LA 1 STORAGE FIELD - ACCTG MET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19750" office:value-type="string">
            <text:p>19750</text:p>
          </table:table-cell>
          <table:table-cell office:string-value="280250" office:value-type="string">
            <text:p>28025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ACADIA" office:value-type="string">
            <text:p>ACADIA</text:p>
          </table:table-cell>
          <table:table-cell office:string-value="Egan Hub Storage, LLC" office:value-type="string">
            <text:p>Egan Hub Storag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45" office:value-type="string">
            <text:p>-4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3072   " office:value-type="string">
            <text:p>93072 <text:s text:c="2"/></text:p>
          </table:table-cell>
          <table:table-cell office:string-value="LA 1 STORAGE FIELD - ACCTG METER" office:value-type="string">
            <text:p>LA 1 STORAGE FIELD - ACCTG METE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0" office:value-type="string">
            <text:p>0</text:p>
          </table:table-cell>
          <table:table-cell office:string-value="300000" office:value-type="string">
            <text:p>30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ACADIA" office:value-type="string">
            <text:p>ACADIA</text:p>
          </table:table-cell>
          <table:table-cell office:string-value="Egan Hub Storage, LLC" office:value-type="string">
            <text:p>Egan Hub Storag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45" office:value-type="string">
            <text:p>-4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3073   " office:value-type="string">
            <text:p>93073 <text:s text:c="2"/></text:p>
          </table:table-cell>
          <table:table-cell office:string-value="PERRYVILLE IN &amp; OUT - ENABLE GAS TRANSMISSION (ACCTG)" office:value-type="string">
            <text:p>PERRYVILLE IN &amp; OUT - ENABLE GAS TRANSMISSION (ACCTG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80000" office:value-type="string">
            <text:p>18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67" office:value-type="string">
            <text:p>16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3073   " office:value-type="string">
            <text:p>93073 <text:s text:c="2"/></text:p>
          </table:table-cell>
          <table:table-cell office:string-value="PERRYVILLE IN &amp; OUT - ENABLE GAS TRANSMISSION (ACCTG)" office:value-type="string">
            <text:p>PERRYVILLE IN &amp; OUT - ENABLE GAS TRANSMISSION (ACCTG)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80000" office:value-type="string">
            <text:p>180000</text:p>
          </table:table-cell>
          <table:table-cell office:string-value="120000" office:value-type="string">
            <text:p>120000</text:p>
          </table:table-cell>
          <table:table-cell office:string-value="1" office:value-type="string">
            <text:p>1</text:p>
          </table:table-cell>
          <table:table-cell office:string-value="119999" office:value-type="string">
            <text:p>119999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67" office:value-type="string">
            <text:p>16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3074   " office:value-type="string">
            <text:p>93074 <text:s text:c="2"/></text:p>
          </table:table-cell>
          <table:table-cell office:string-value="TEXAS EASTERN LICK CREEK" office:value-type="string">
            <text:p>TEXAS EASTERN LICK CREEK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0" office:value-type="string">
            <text:p>15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WILLIAMSON" office:value-type="string">
            <text:p>WILLIAMSON</text:p>
          </table:table-cell>
          <table:table-cell office:string-value="Texas Eastern Transmission, LP" office:value-type="string">
            <text:p>Texas Eastern Transmission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67" office:value-type="string">
            <text:p>56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3084   " office:value-type="string">
            <text:p>93084 <text:s text:c="2"/></text:p>
          </table:table-cell>
          <table:table-cell office:string-value="GILLIS HUB" office:value-type="string">
            <text:p>GILLIS HUB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20000" office:value-type="string">
            <text:p>420000</text:p>
          </table:table-cell>
          <table:table-cell office:string-value="420000" office:value-type="string">
            <text:p>420000</text:p>
          </table:table-cell>
          <table:table-cell office:string-value="206533" office:value-type="string">
            <text:p>206533</text:p>
          </table:table-cell>
          <table:table-cell office:string-value="213467" office:value-type="string">
            <text:p>213467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Gillis Hub Pipeline, LLC" office:value-type="string">
            <text:p>Gillis Hub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1" office:value-type="string">
            <text:p>-1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3084   " office:value-type="string">
            <text:p>93084 <text:s text:c="2"/></text:p>
          </table:table-cell>
          <table:table-cell office:string-value="GILLIS HUB" office:value-type="string">
            <text:p>GILLIS HUB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20000" office:value-type="string">
            <text:p>420000</text:p>
          </table:table-cell>
          <table:table-cell office:string-value="420000" office:value-type="string">
            <text:p>420000</text:p>
          </table:table-cell>
          <table:table-cell office:string-value="0" office:value-type="string">
            <text:p>0</text:p>
          </table:table-cell>
          <table:table-cell office:string-value="420000" office:value-type="string">
            <text:p>42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Gillis Hub Pipeline, LLC" office:value-type="string">
            <text:p>Gillis Hub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1" office:value-type="string">
            <text:p>-1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ALPHA   " office:value-type="string">
            <text:p>ALPHA <text:s text:c="2"/></text:p>
          </table:table-cell>
          <table:table-cell office:string-value="AOC" office:value-type="string">
            <text:p>AO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399" office:value-type="string">
            <text:p>399</text:p>
          </table:table-cell>
          <table:table-cell office:string-value="601" office:value-type="string">
            <text:p>601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FAYETTE" office:value-type="string">
            <text:p>FAYETTE</text:p>
          </table:table-cell>
          <table:table-cell office:string-value="AOC, LLC" office:value-type="string">
            <text:p>AOC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80" office:value-type="string">
            <text:p>38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GSTGC   " office:value-type="string">
            <text:p>GSTGC <text:s text:c="2"/></text:p>
          </table:table-cell>
          <table:table-cell office:string-value="LINCOLN ROAD INTERCONNECT - GULF SOUTH" office:value-type="string">
            <text:p>LINCOLN ROAD INTERCONNECT - GULF SOUTH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198643" office:value-type="string">
            <text:p>198643</text:p>
          </table:table-cell>
          <table:table-cell office:string-value="301357" office:value-type="string">
            <text:p>301357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Gulf South Pipeline Company, L.P." office:value-type="string">
            <text:p>Gulf South Pipeline Company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3" office:value-type="string">
            <text:p>-2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GSTGC   " office:value-type="string">
            <text:p>GSTGC <text:s text:c="2"/></text:p>
          </table:table-cell>
          <table:table-cell office:string-value="LINCOLN ROAD INTERCONNECT - GULF SOUTH" office:value-type="string">
            <text:p>LINCOLN ROAD INTERCONNECT - GULF SOUTH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0" office:value-type="string">
            <text:p>0</text:p>
          </table:table-cell>
          <table:table-cell office:string-value="500000" office:value-type="string">
            <text:p>50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Gulf South Pipeline Company, L.P." office:value-type="string">
            <text:p>Gulf South Pipeline Company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3" office:value-type="string">
            <text:p>-2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HARDM   " office:value-type="string">
            <text:p>HARDM <text:s text:c="2"/></text:p>
          </table:table-cell>
          <table:table-cell office:string-value="HARDEMAN - FAYETTE UTILITY DISTRICT " office:value-type="string">
            <text:p>HARDEMAN - FAYETTE UTILITY DISTRICT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897" office:value-type="string">
            <text:p>897</text:p>
          </table:table-cell>
          <table:table-cell office:string-value="9103" office:value-type="string">
            <text:p>9103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FAYETTE" office:value-type="string">
            <text:p>FAYETTE</text:p>
          </table:table-cell>
          <table:table-cell office:string-value="Hardeman-Fayette Utility District" office:value-type="string">
            <text:p>Hardeman-Fayette Utility District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84" office:value-type="string">
            <text:p>38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LKCNT   " office:value-type="string">
            <text:p>LKCNT <text:s text:c="2"/></text:p>
          </table:table-cell>
          <table:table-cell office:string-value="LAKE COUNTY UTILITY DISTRICT" office:value-type="string">
            <text:p>LAKE COUNTY UTILITY DISTRI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757" office:value-type="string">
            <text:p>757</text:p>
          </table:table-cell>
          <table:table-cell office:string-value="9243" office:value-type="string">
            <text:p>9243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OBION" office:value-type="string">
            <text:p>OBION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78" office:value-type="string">
            <text:p>47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TRKAIC  " office:value-type="string">
            <text:p>TRKAIC <text:s text:c="1"/></text:p>
          </table:table-cell>
          <table:table-cell office:string-value="AMEREN ILLINOIS " office:value-type="string">
            <text:p>AMEREN ILLINOIS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5000" office:value-type="string">
            <text:p>255000</text:p>
          </table:table-cell>
          <table:table-cell office:string-value="255000" office:value-type="string">
            <text:p>255000</text:p>
          </table:table-cell>
          <table:table-cell office:string-value="12964" office:value-type="string">
            <text:p>12964</text:p>
          </table:table-cell>
          <table:table-cell office:string-value="242036" office:value-type="string">
            <text:p>242036</text:p>
          </table:table-cell>
          <table:table-cell office:string-value="Z1B     " office:value-type="string">
            <text:p>Z1B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UMBERLAND" office:value-type="string">
            <text:p>CUMBERLAND</text:p>
          </table:table-cell>
          <table:table-cell office:string-value="Ameren Illinois Company" office:value-type="string">
            <text:p>Ameren Illinoi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90" office:value-type="string">
            <text:p>69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TRKNI   " office:value-type="string">
            <text:p>TRKNI <text:s text:c="2"/></text:p>
          </table:table-cell>
          <table:table-cell office:string-value="NORTHERN INDIANA PUBLIC SERVICE " office:value-type="string">
            <text:p>NORTHERN INDIANA PUBLIC SERVICE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40000" office:value-type="string">
            <text:p>240000</text:p>
          </table:table-cell>
          <table:table-cell office:string-value="240000" office:value-type="string">
            <text:p>240000</text:p>
          </table:table-cell>
          <table:table-cell office:string-value="46364" office:value-type="string">
            <text:p>46364</text:p>
          </table:table-cell>
          <table:table-cell office:string-value="193636" office:value-type="string">
            <text:p>193636</text:p>
          </table:table-cell>
          <table:table-cell office:string-value="Z-2     " office:value-type="string">
            <text:p>Z-2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JASPER" office:value-type="string">
            <text:p>JASPER</text:p>
          </table:table-cell>
          <table:table-cell office:string-value="Northern Indiana Public Service Company LLC" office:value-type="string">
            <text:p>Northern Indiana Public Service Company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83" office:value-type="string">
            <text:p>88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TVALC   " office:value-type="string">
            <text:p>TVALC <text:s text:c="2"/></text:p>
          </table:table-cell>
          <table:table-cell office:string-value="LAGOON CREEK - TVA " office:value-type="string">
            <text:p>LAGOON CREEK - TVA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60000" office:value-type="string">
            <text:p>460000</text:p>
          </table:table-cell>
          <table:table-cell office:string-value="460000" office:value-type="string">
            <text:p>460000</text:p>
          </table:table-cell>
          <table:table-cell office:string-value="0" office:value-type="string">
            <text:p>0</text:p>
          </table:table-cell>
          <table:table-cell office:string-value="460000" office:value-type="string">
            <text:p>460000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HAYWOOD" office:value-type="string">
            <text:p>HAYWOOD</text:p>
          </table:table-cell>
          <table:table-cell office:string-value="Tennessee Valley Authority" office:value-type="string">
            <text:p>Tennessee Valley Author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25" office:value-type="string">
            <text:p>42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5T06:43:12</meta:creation-date>
    <meta:editing-cycles>1</meta:editing-cycles>
    <dc:language>en</dc:language>
    <dc:creator>ZETHOU-WWEXT01P$</dc:creator>
    <dc:date>2026-08-15T06:43:13</dc:date>
    <meta:editing-duration>PT0.304S</meta:editing-duration>
  </office:meta>
</office:document-meta>
</file>