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03" office:value-type="string">
            <text:p>303</text:p>
          </table:table-cell>
          <table:table-cell office:string-value="74697" office:value-type="string">
            <text:p>7469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00" office:value-type="string">
            <text:p>300</text:p>
          </table:table-cell>
          <table:table-cell office:string-value="69700" office:value-type="string">
            <text:p>697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000" office:value-type="string">
            <text:p>100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21" office:value-type="string">
            <text:p>621</text:p>
          </table:table-cell>
          <table:table-cell office:string-value="49379" office:value-type="string">
            <text:p>4937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200" office:value-type="string">
            <text:p>1200</text:p>
          </table:table-cell>
          <table:table-cell office:string-value="78800" office:value-type="string">
            <text:p>788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9698" office:value-type="string">
            <text:p>19698</text:p>
          </table:table-cell>
          <table:table-cell office:string-value="62302" office:value-type="string">
            <text:p>62302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96" office:value-type="string">
            <text:p>96</text:p>
          </table:table-cell>
          <table:table-cell office:string-value="119904" office:value-type="string">
            <text:p>11990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7606" office:value-type="string">
            <text:p>17606</text:p>
          </table:table-cell>
          <table:table-cell office:string-value="82394" office:value-type="string">
            <text:p>8239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3796" office:value-type="string">
            <text:p>53796</text:p>
          </table:table-cell>
          <table:table-cell office:string-value="146204" office:value-type="string">
            <text:p>14620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41547" office:value-type="string">
            <text:p>41547</text:p>
          </table:table-cell>
          <table:table-cell office:string-value="108453" office:value-type="string">
            <text:p>108453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880" office:value-type="string">
            <text:p>9880</text:p>
          </table:table-cell>
          <table:table-cell office:string-value="30120" office:value-type="string">
            <text:p>3012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6T06:55:47</meta:creation-date>
    <meta:editing-cycles>1</meta:editing-cycles>
    <dc:language>en</dc:language>
    <dc:creator>ZETHOU-WWEXT01P$</dc:creator>
    <dc:date>2026-08-16T06:55:47</dc:date>
    <meta:editing-duration>PT0.102S</meta:editing-duration>
  </office:meta>
</office:document-meta>
</file>