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149" office:value-type="string">
            <text:p>20149</text:p>
          </table:table-cell>
          <table:table-cell office:string-value="204851" office:value-type="string">
            <text:p>2048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33950" office:value-type="string">
            <text:p>33950</text:p>
          </table:table-cell>
          <table:table-cell office:string-value="119433" office:value-type="string">
            <text:p>11943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4759" office:value-type="string">
            <text:p>4759</text:p>
          </table:table-cell>
          <table:table-cell office:string-value="1141" office:value-type="string">
            <text:p>114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4" office:value-type="string">
            <text:p>274</text:p>
          </table:table-cell>
          <table:table-cell office:string-value="5626" office:value-type="string">
            <text:p>562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7880" office:value-type="string">
            <text:p>37880</text:p>
          </table:table-cell>
          <table:table-cell office:string-value="37120" office:value-type="string">
            <text:p>37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919" office:value-type="string">
            <text:p>919</text:p>
          </table:table-cell>
          <table:table-cell office:string-value="6581" office:value-type="string">
            <text:p>65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1546" office:value-type="string">
            <text:p>101546</text:p>
          </table:table-cell>
          <table:table-cell office:string-value="135254" office:value-type="string">
            <text:p>135254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1500" office:value-type="string">
            <text:p>11500</text:p>
          </table:table-cell>
          <table:table-cell office:string-value="78500" office:value-type="string">
            <text:p>78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7000" office:value-type="string">
            <text:p>7000</text:p>
          </table:table-cell>
          <table:table-cell office:string-value="5500" office:value-type="string">
            <text:p>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6674" office:value-type="string">
            <text:p>186674</text:p>
          </table:table-cell>
          <table:table-cell office:string-value="628326" office:value-type="string">
            <text:p>6283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81" office:value-type="string">
            <text:p>1381</text:p>
          </table:table-cell>
          <table:table-cell office:string-value="48619" office:value-type="string">
            <text:p>4861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706" office:value-type="string">
            <text:p>1706</text:p>
          </table:table-cell>
          <table:table-cell office:string-value="48294" office:value-type="string">
            <text:p>482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471890" office:value-type="string">
            <text:p>471890</text:p>
          </table:table-cell>
          <table:table-cell office:string-value="428110" office:value-type="string">
            <text:p>42811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679" office:value-type="string">
            <text:p>7679</text:p>
          </table:table-cell>
          <table:table-cell office:string-value="88321" office:value-type="string">
            <text:p>8832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7085" office:value-type="string">
            <text:p>77085</text:p>
          </table:table-cell>
          <table:table-cell office:string-value="192915" office:value-type="string">
            <text:p>19291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442643" office:value-type="string">
            <text:p>442643</text:p>
          </table:table-cell>
          <table:table-cell office:string-value="407357" office:value-type="string">
            <text:p>40735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7000" office:value-type="string">
            <text:p>17000</text:p>
          </table:table-cell>
          <table:table-cell office:string-value="18000" office:value-type="string">
            <text:p>1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33969" office:value-type="string">
            <text:p>33969</text:p>
          </table:table-cell>
          <table:table-cell office:string-value="516831" office:value-type="string">
            <text:p>51683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403" office:value-type="string">
            <text:p>403</text:p>
          </table:table-cell>
          <table:table-cell office:string-value="49597" office:value-type="string">
            <text:p>495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6864" office:value-type="string">
            <text:p>46864</text:p>
          </table:table-cell>
          <table:table-cell office:string-value="639136" office:value-type="string">
            <text:p>639136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94529" office:value-type="string">
            <text:p>94529</text:p>
          </table:table-cell>
          <table:table-cell office:string-value="219471" office:value-type="string">
            <text:p>21947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5" office:value-type="string">
            <text:p>35</text:p>
          </table:table-cell>
          <table:table-cell office:string-value="965" office:value-type="string">
            <text:p>9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0000" office:value-type="string">
            <text:p>30000</text:p>
          </table:table-cell>
          <table:table-cell office:string-value="106000" office:value-type="string">
            <text:p>106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0645" office:value-type="string">
            <text:p>10645</text:p>
          </table:table-cell>
          <table:table-cell office:string-value="3355" office:value-type="string">
            <text:p>3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72711" office:value-type="string">
            <text:p>72711</text:p>
          </table:table-cell>
          <table:table-cell office:string-value="182289" office:value-type="string">
            <text:p>18228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50</meta:creation-date>
    <meta:editing-cycles>1</meta:editing-cycles>
    <dc:language>en</dc:language>
    <dc:creator>ZETHOU-WWEXT02P$</dc:creator>
    <dc:date>2026-08-15T07:20:51</dc:date>
    <meta:editing-duration>PT0.325S</meta:editing-duration>
  </office:meta>
</office:document-meta>
</file>