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197988" office:value-type="string">
            <text:p>197988</text:p>
          </table:table-cell>
          <table:table-cell office:string-value="802012" office:value-type="string">
            <text:p>80201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7700" office:value-type="string">
            <text:p>47700</text:p>
          </table:table-cell>
          <table:table-cell office:string-value="952300" office:value-type="string">
            <text:p>952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4941" office:value-type="string">
            <text:p>44941</text:p>
          </table:table-cell>
          <table:table-cell office:string-value="955059" office:value-type="string">
            <text:p>9550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9441" office:value-type="string">
            <text:p>19441</text:p>
          </table:table-cell>
          <table:table-cell office:string-value="1380559" office:value-type="string">
            <text:p>13805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30400" office:value-type="string">
            <text:p>30400</text:p>
          </table:table-cell>
          <table:table-cell office:string-value="469600" office:value-type="string">
            <text:p>4696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69860" office:value-type="string">
            <text:p>69860</text:p>
          </table:table-cell>
          <table:table-cell office:string-value="430140" office:value-type="string">
            <text:p>43014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600" office:value-type="string">
            <text:p>16600</text:p>
          </table:table-cell>
          <table:table-cell office:string-value="83400" office:value-type="string">
            <text:p>83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30249" office:value-type="string">
            <text:p>30249</text:p>
          </table:table-cell>
          <table:table-cell office:string-value="29751" office:value-type="string">
            <text:p>2975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11727" office:value-type="string">
            <text:p>411727</text:p>
          </table:table-cell>
          <table:table-cell office:string-value="388273" office:value-type="string">
            <text:p>38827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2979" office:value-type="string">
            <text:p>12979</text:p>
          </table:table-cell>
          <table:table-cell office:string-value="52021" office:value-type="string">
            <text:p>5202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22997" office:value-type="string">
            <text:p>22997</text:p>
          </table:table-cell>
          <table:table-cell office:string-value="368003" office:value-type="string">
            <text:p>368003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17" office:value-type="string">
            <text:p>554317</text:p>
          </table:table-cell>
          <table:table-cell office:string-value="345683" office:value-type="string">
            <text:p>34568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3322" office:value-type="string">
            <text:p>3322</text:p>
          </table:table-cell>
          <table:table-cell office:string-value="170678" office:value-type="string">
            <text:p>17067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27646" office:value-type="string">
            <text:p>227646</text:p>
          </table:table-cell>
          <table:table-cell office:string-value="172354" office:value-type="string">
            <text:p>172354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78766" office:value-type="string">
            <text:p>278766</text:p>
          </table:table-cell>
          <table:table-cell office:string-value="221234" office:value-type="string">
            <text:p>2212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201803" office:value-type="string">
            <text:p>201803</text:p>
          </table:table-cell>
          <table:table-cell office:string-value="224197" office:value-type="string">
            <text:p>22419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" office:value-type="string">
            <text:p>25000</text:p>
          </table:table-cell>
          <table:table-cell office:string-value="225000" office:value-type="string">
            <text:p>225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12336" office:value-type="string">
            <text:p>112336</text:p>
          </table:table-cell>
          <table:table-cell office:string-value="537664" office:value-type="string">
            <text:p>53766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599381" office:value-type="string">
            <text:p>599381</text:p>
          </table:table-cell>
          <table:table-cell office:string-value="1400619" office:value-type="string">
            <text:p>1400619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363" office:value-type="string">
            <text:p>8363</text:p>
          </table:table-cell>
          <table:table-cell office:string-value="1637" office:value-type="string">
            <text:p>1637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31600" office:value-type="string">
            <text:p>231600</text:p>
          </table:table-cell>
          <table:table-cell office:string-value="1168400" office:value-type="string">
            <text:p>1168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22219" office:value-type="string">
            <text:p>22219</text:p>
          </table:table-cell>
          <table:table-cell office:string-value="277781" office:value-type="string">
            <text:p>27778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25078" office:value-type="string">
            <text:p>225078</text:p>
          </table:table-cell>
          <table:table-cell office:string-value="274922" office:value-type="string">
            <text:p>27492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70106" office:value-type="string">
            <text:p>170106</text:p>
          </table:table-cell>
          <table:table-cell office:string-value="329894" office:value-type="string">
            <text:p>32989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114475" office:value-type="string">
            <text:p>114475</text:p>
          </table:table-cell>
          <table:table-cell office:string-value="265525" office:value-type="string">
            <text:p>26552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75395" office:value-type="string">
            <text:p>75395</text:p>
          </table:table-cell>
          <table:table-cell office:string-value="674605" office:value-type="string">
            <text:p>67460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53384" office:value-type="string">
            <text:p>153384</text:p>
          </table:table-cell>
          <table:table-cell office:string-value="214616" office:value-type="string">
            <text:p>21461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4500" office:value-type="string">
            <text:p>34500</text:p>
          </table:table-cell>
          <table:table-cell office:string-value="465500" office:value-type="string">
            <text:p>4655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2644" office:value-type="string">
            <text:p>12644</text:p>
          </table:table-cell>
          <table:table-cell office:string-value="487356" office:value-type="string">
            <text:p>48735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0" office:value-type="string">
            <text:p>630000</text:p>
          </table:table-cell>
          <table:table-cell office:string-value="630000" office:value-type="string">
            <text:p>630000</text:p>
          </table:table-cell>
          <table:table-cell office:string-value="298700" office:value-type="string">
            <text:p>298700</text:p>
          </table:table-cell>
          <table:table-cell office:string-value="331300" office:value-type="string">
            <text:p>33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1012" office:value-type="string">
            <text:p>651012</text:p>
          </table:table-cell>
          <table:table-cell office:string-value="458988" office:value-type="string">
            <text:p>45898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07:05</meta:creation-date>
    <meta:editing-cycles>1</meta:editing-cycles>
    <dc:language>en</dc:language>
    <dc:creator>ZETHOU-WWEXT01P$</dc:creator>
    <dc:date>2026-08-15T07:07:05</dc:date>
    <meta:editing-duration>PT0.092S</meta:editing-duration>
  </office:meta>
</office:document-meta>
</file>